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buiten behandeling gelaten, het bouwen van een schuur, Wallesteinlaan 21, 3554HM Utrecht, GU-Z2024-001320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llesteinlaan 21, 3554HM Utrecht</text:p>
            <text:p text:style-name="common-al">GU-Z2024-0013206</text:p>
            <text:p text:style-name="common-al">Toelichting: het bouwen van een schuur</text:p>
            <text:p text:style-name="common-al">Datum besluit: 10 juli 2024</text:p>
            <text:p text:style-name="common-al">Einddatum bezwaartermijn: 22 augustus 2024</text:p>
            <text:p text:style-name="common-al">Besluit: Buiten behandeling gelaten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307073</text:span><text:line-break/><text:date style:data-style-name="dag" text:fixed="true" text:date-value="2024-07-15"/><text:line-break/><text:date style:data-style-name="jaar" text:fixed="true" text:date-value="2024-07-1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07073</text:span><text:date style:data-style-name="nicedate" text:fixed="true" text:date-value="2024-07-1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07073</text:span><text:date style:data-style-name="nicedate" text:fixed="true" text:date-value="2024-07-1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73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GU-Z2024-0013206</meta:user-defined>
    <meta:user-defined meta:name="DCTERMS.abstract">Aanvraag omgevingsvergunning buiten behandeling gelaten, het bouwen van een schuur, Wallesteinlaan 21, 3554HM Utrecht, GU-Z2024-0013206</meta:user-defined>
    <dc:language>nl</dc:language>
    <meta:user-defined meta:name="OVERHEIDop.locatietype/OVERHEIDop.gebiedsmarkering">Vlak</meta:user-defined>
    <meta:user-defined meta:name="DC.title">Aanvraag omgevingsvergunning buiten behandeling gelaten, het bouwen van een schuur, Wallesteinlaan 21, 3554HM Utrecht, GU-Z2024-0013206</meta:user-defined>
    <meta:user-defined meta:name="DCTERMS.W3CDTF/DCTERMS.available">2024-07-15</meta:user-defined>
    <meta:user-defined meta:name="DCTERMS.W3CDTF/OVERHEIDop.jaargang">2024</meta:user-defined>
    <meta:user-defined meta:name="OVERHEIDop.publicationIssue">307073</meta:user-defined>
    <meta:user-defined meta:name="OVERHEIDop.GmbID/DC.identifier">gmb-2024-307073</meta:user-defined>
    <meta:user-defined meta:name="OVERHEIDop.versieInformatie"/>
  </office:meta>
</office:document-meta>
</file>