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ORGANISEREN VAN EEN FESTIVAL, DE DREEF NABIJ NUMMER 1 HEERENVEEN  </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vergunning verleend voor het organiseren van een evenement op het perceel De Dreef nabij nummer 1 te Heerenveen (10-07-2024).</text:p>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common-al"/>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306486</text:span><text:line-break/><text:date style:data-style-name="dag" text:fixed="true" text:date-value="2024-07-12"/><text:line-break/><text:date style:data-style-name="jaar" text:fixed="true" text:date-value="2024-07-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06486</text:span><text:date style:data-style-name="nicedate" text:fixed="true" text:date-value="2024-07-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06486</text:span><text:date style:data-style-name="nicedate" text:fixed="true" text:date-value="2024-07-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26/xml/MC-DRP-OmgevingsvergunningAfhandeling-Web-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VERLENING OMGEVINGSVERGUNNING, ORGANISEREN VAN EEN FESTIVAL, DE DREEF NABIJ NUMMER 1 HEERENVEEN</meta:user-defined>
    <meta:user-defined meta:name="DCTERMS.W3CDTF/DCTERMS.available">2024-07-12</meta:user-defined>
    <meta:user-defined meta:name="DCTERMS.W3CDTF/OVERHEIDop.jaargang">2024</meta:user-defined>
    <meta:user-defined meta:name="OVERHEIDop.publicationIssue">306486</meta:user-defined>
    <meta:user-defined meta:name="OVERHEIDop.GmbID/DC.identifier">gmb-2024-306486</meta:user-defined>
    <meta:user-defined meta:name="OVERHEIDop.versieInformatie"/>
  </office:meta>
</office:document-meta>
</file>