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bouwen van een appartementencomplex met 40 sociale huurappartementen (Happy Days Appartementen), Oostweg en Franklinstraat in wijk Oosterheem te Zoetermeer op 26-06-2024</text:p>
      <text:section text:name="zakelijke-mededeling_id1-3-2" text:style-name="zakelijke-mededeling">
        <text:section text:name="zakelijke-mededeling-tekst_id1-3-2-1" text:style-name="zakelijke-mededeling-tekst">
          <text:section text:name="tekst_id1-3-2-1-1" text:style-name="tekst">
            <text:p text:style-name="common-al">Op 26-06-2024 is een aanvraag Omgevingsvergunning ontvangen voor het bouwen van een appartementencomplex met 40 sociale huurappartementen (Happy Days Appartementen) op locatie Oostweg en Franklinstraat in wijk Oosterheem te Zoetermeer. De aanvraag is geregistreerd onder zaaknummer 2024-099805.</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05930</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930</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930</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99805</meta:user-defined>
    <meta:user-defined meta:name="DCTERMS.abstract">het bouwen van een appartementencomplex met 40 sociale huurappartementen (Happy Days Appartemente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bouwen van een appartementencomplex met 40 sociale huurappartementen (Happy Days Appartementen), Oostweg en Franklinstraat in wijk Oosterheem te Zoetermeer op 26-06-2024</meta:user-defined>
    <meta:user-defined meta:name="DCTERMS.W3CDTF/DCTERMS.available">2024-07-12</meta:user-defined>
    <meta:user-defined meta:name="DCTERMS.W3CDTF/OVERHEIDop.jaargang">2024</meta:user-defined>
    <meta:user-defined meta:name="OVERHEIDop.publicationIssue">305930</meta:user-defined>
    <meta:user-defined meta:name="OVERHEIDop.GmbID/DC.identifier">gmb-2024-305930</meta:user-defined>
    <meta:user-defined meta:name="OVERHEIDop.versieInformatie"/>
  </office:meta>
</office:document-meta>
</file>