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Suiestraat 10A - OMV.24.06.00276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5.1. Omgevingswet). </text:p>
            <text:p text:style-name="common-al">Suiestraat 10A, 3028 JD , 8 bomen in verband met rioolvernieuwing en herinrichting. Het geanonimiseerde besluit en situatietekening zijn toegevoegd als bijlage (datum besluit 04-07-2024, op 10-07-2024 verzonden, dossiernummer OMV.24.06.00276).</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05666</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666</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666</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OVERHEIDop.locatietype/OVERHEIDop.gebiedsmarkering">Weg</meta:user-defined>
    <meta:user-defined meta:name="DC.title">Verleende omgevingsvergunning (kappen) Suiestraat 10A - OMV.24.06.00276</meta:user-defined>
    <meta:user-defined meta:name="DCTERMS.W3CDTF/DCTERMS.available">2024-07-12</meta:user-defined>
    <meta:user-defined meta:name="DCTERMS.W3CDTF/OVERHEIDop.jaargang">2024</meta:user-defined>
    <meta:user-defined meta:name="OVERHEIDop.externeBijlage">Besluit OMV.24.06.00276|exb-2024-27619</meta:user-defined>
    <meta:user-defined meta:name="OVERHEIDop.externeBijlage">Situatietekening OMV.24.06.00276|exb-2024-27620</meta:user-defined>
    <meta:user-defined meta:name="OVERHEIDop.publicationIssue">305666</meta:user-defined>
    <meta:user-defined meta:name="OVERHEIDop.GmbID/DC.identifier">gmb-2024-305666</meta:user-defined>
    <meta:user-defined meta:name="OVERHEIDop.versieInformatie"/>
  </office:meta>
</office:document-meta>
</file>