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Voorhof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Voorhof Lelystad, het oprichten van een Kindcentrum </text:span>
          </text:p>
            <text:p text:style-name="common-al">Wij hebben op 08 juli 2024 een aanvraag omgevingsvergunning ontvangen voor het oprichten van een Kindcentrum , op Voorhof Lelystad. De aanvraag heeft dossiernummer 0995462102. Voor deze aanvraag volgen wij de reguliere voorbereidingsprocedur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
            
          </text:p>
            <text:p text:style-name="common-al">De gemeente heeft de aanvraag voor een vergunning ontvangen op 08 juli 2024. De gemeente neemt daarover waarschijnlijk voor 02 september 2024 een besluit. Als de aanvraag wordt afgero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et inzien van een aanvraag kan uitsluitend op afspraak. Hiervoor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04936</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936</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936</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99546210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vangen aanvraag - Voorhof Lelystad</meta:user-defined>
    <meta:user-defined meta:name="DCTERMS.W3CDTF/DCTERMS.available">2024-07-12</meta:user-defined>
    <meta:user-defined meta:name="DCTERMS.W3CDTF/OVERHEIDop.jaargang">2024</meta:user-defined>
    <meta:user-defined meta:name="OVERHEIDop.publicationIssue">304936</meta:user-defined>
    <meta:user-defined meta:name="OVERHEIDop.GmbID/DC.identifier">gmb-2024-304936</meta:user-defined>
    <meta:user-defined meta:name="OVERHEIDop.versieInformatie"/>
  </office:meta>
</office:document-meta>
</file>