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unningsvrij, het bouwen van een aanbouw aan de achterzijde van een woning, Okkernootstraat 8, 3552VM Utrecht, GU-Z2024-00173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kkernootstraat 8, 3552VM Utrecht</text:p>
            <text:p text:style-name="common-al">GU-Z2024-0017306</text:p>
            <text:p text:style-name="common-al">Toelichting: het bouwen van een aanbouw aan de achterzijde van een woning</text:p>
            <text:p text:style-name="common-al">Datum besluit: 9 juli 2024</text:p>
            <text:p text:style-name="common-al">Startdatum bezwaartermijn: 21 augustus 2024</text:p>
            <text:p text:style-name="common-al">Besluit: Vergunningsvrij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4914</text:span><text:line-break/><text:date style:data-style-name="dag" text:fixed="true" text:date-value="2024-07-12"/><text:line-break/><text:date style:data-style-name="jaar" text:fixed="true" text:date-value="2024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4914</text:span><text:date style:data-style-name="nicedate" text:fixed="true" text:date-value="2024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4914</text:span><text:date style:data-style-name="nicedate" text:fixed="true" text:date-value="2024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7306</meta:user-defined>
    <meta:user-defined meta:name="DCTERMS.abstract">Aanvraag omgevingsvergunning vergunningsvrij, het bouwen van een aanbouw aan de achterzijde van een woning, Okkernootstraat 8, 3552VM Utrecht, GU-Z2024-0017306</meta:user-defined>
    <dc:language>nl</dc:language>
    <meta:user-defined meta:name="OVERHEIDop.locatietype/OVERHEIDop.gebiedsmarkering">Vlak</meta:user-defined>
    <meta:user-defined meta:name="DC.title">Aanvraag omgevingsvergunning vergunningsvrij, het bouwen van een aanbouw aan de achterzijde van een woning, Okkernootstraat 8, 3552VM Utrecht, GU-Z2024-0017306</meta:user-defined>
    <meta:user-defined meta:name="DCTERMS.W3CDTF/DCTERMS.available">2024-07-12</meta:user-defined>
    <meta:user-defined meta:name="DCTERMS.W3CDTF/OVERHEIDop.jaargang">2024</meta:user-defined>
    <meta:user-defined meta:name="OVERHEIDop.publicationIssue">304914</meta:user-defined>
    <meta:user-defined meta:name="OVERHEIDop.GmbID/DC.identifier">gmb-2024-304914</meta:user-defined>
    <meta:user-defined meta:name="OVERHEIDop.versieInformatie"/>
  </office:meta>
</office:document-meta>
</file>