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uinmuur, A.B.C.-straat 18c, 3512PX Utrecht, GU-Z2024-00093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.B.C.-straat 18c, 3512PX Utrecht</text:p>
            <text:p text:style-name="common-al">GU-Z2024-0009373</text:p>
            <text:p text:style-name="common-al">Toelichting: het bouwen van een tuinmuur</text:p>
            <text:p text:style-name="common-al">Datum besluit: 8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4858</text:span><text:line-break/><text:date style:data-style-name="dag" text:fixed="true" text:date-value="2024-07-12"/><text:line-break/><text:date style:data-style-name="jaar" text:fixed="true" text:date-value="2024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858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858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9373</meta:user-defined>
    <meta:user-defined meta:name="DCTERMS.abstract">Verleende Omgevingsvergunning, het bouwen van een tuinmuur, A.B.C.-straat 18c, 3512PX Utrecht, GU-Z2024-000937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het bouwen van een tuinmuur, A.B.C.-straat 18c, 3512PX Utrecht, GU-Z2024-0009373</meta:user-defined>
    <meta:user-defined meta:name="OVERHEIDop.datumEindeReactietermijn">2024-08-21</meta:user-defined>
    <meta:user-defined meta:name="OVERHEIDop.terinzageleggingBG">https://jeleefomgeving.nl/inzien/002220647/dae8e7ab-3e83-11ef-a33d-00505601200c</meta:user-defined>
    <meta:user-defined meta:name="DCTERMS.W3CDTF/DCTERMS.available">2024-07-12</meta:user-defined>
    <meta:user-defined meta:name="DCTERMS.W3CDTF/OVERHEIDop.jaargang">2024</meta:user-defined>
    <meta:user-defined meta:name="OVERHEIDop.publicationIssue">304858</meta:user-defined>
    <meta:user-defined meta:name="OVERHEIDop.GmbID/DC.identifier">gmb-2024-304858</meta:user-defined>
    <meta:user-defined meta:name="OVERHEIDop.versieInformatie"/>
  </office:meta>
</office:document-meta>
</file>