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een bouwwerk of gedeelte daarvan of asbest verwijderen aan Rafaëlweg 23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 / Rafaëlweg 23, 6114 BX Susteren/ Echt-Susteren / ingekomen 3 juli 2024 / het slopen van een bouwwerk of gedeelte daarvan of asbest verwijder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04318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318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318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4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lopen van een bouwwerk of gedeelte daarvan of asbest verwijderen aan Rafaëlweg 23 te Susteren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4318</meta:user-defined>
    <meta:user-defined meta:name="OVERHEIDop.GmbID/DC.identifier">gmb-2024-304318</meta:user-defined>
    <meta:user-defined meta:name="OVERHEIDop.versieInformatie"/>
  </office:meta>
</office:document-meta>
</file>