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EswegenEnexisi9614fdef-64a4-46f1-bd66-a4c1aad2c1de.jpg" manifest:media-type="image/x-eps"/>
  <manifest:file-entry manifest:full-path="Pictures/LocatieEswegi1600a06d-64be-4204-8b96-a864bb4199d6.jpg" manifest:media-type="image/x-eps"/>
  <manifest:file-entry manifest:full-path="Pictures/Aankledingmanegeterreinifc985e77-e4fa-4c51-aed1-7cf1f92fc90e.jpg" manifest:media-type="image/x-eps"/>
  <manifest:file-entry manifest:full-path="Pictures/GroenplanTurfringeni6cb73e32-6e44-492e-81ca-bc40f9a84ae8.jpg" manifest:media-type="image/x-eps"/>
  <manifest:file-entry manifest:full-path="Pictures/GroenstrookOldengaardeicc36a119-08aa-4198-bad1-c59b39f880bd.jpg" manifest:media-type="image/x-eps"/>
  <manifest:file-entry manifest:full-path="Pictures/GroenplanOldengaardeib61d4cd8-2dfa-4290-b67a-ba37b4f8939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p gemeentelijke bomen februari 2024</text:p>
      <text:section text:name="zakelijke-mededeling_id1-3-2" text:style-name="zakelijke-mededeling">
        <text:section text:name="zakelijke-mededeling-tekst_id1-3-2-1" text:style-name="zakelijke-mededeling-tekst">
          <text:section text:name="tekst_id1-3-2-1-1" text:style-name="tekst">
            <text:p text:style-name="tussenkopcur">De locaties, aantallen en soorten:</text:p>
            <text:p text:style-name="common-al"/>
            <text:p text:style-name="common-al">
            <text:span text:style-name="nadrukcur">Roden</text:span>
          </text:p>
            <text:p text:style-name="common-al">1 linde op het parkeerterrein bij Vv ONR, Hullenweg huisnr. 2.</text:p>
            <text:p text:style-name="common-al">1 berk in de berm aan de Hofwijck nabij huisnr. 89.</text:p>
            <text:p text:style-name="common-al">3 eiken in de berm aan de 2e Energieweg nr. 40T bij het Enexis verdeelstation.</text:p>
            <text:p text:style-name="common-al">1 eik bij het pand 1e Energieweg huisnr. 10.</text:p>
            <text:p text:style-name="common-al">130 m2 bosplantsoen, 1 Amerikaans eik en 1 eik aan de Esweg t.h.v. de te bouwen manage.</text:p>
            <text:p text:style-name="common-al"/>
            <text:p text:style-name="common-al">
            <text:span text:style-name="nadrukcur">Peize</text:span>
          </text:p>
            <text:p text:style-name="common-al">1 beuk in de berm aan de Zuurseweg nabij de Hogeweg.</text:p>
            <text:p text:style-name="common-al">1 haagbeuk in het plantsoen nabij de Westerd huisnr. 1.</text:p>
            <text:p text:style-name="common-al">3 essen in de berm langs de Hamersweg.</text:p>
            <text:p text:style-name="common-al">1 eik en 1 els in de berm aan de Rietweg nabij huisnr. 2 en 2A.</text:p>
            <text:p text:style-name="common-al">1 eik in de berm aan de Vrieserweg nabij huisnr. 10.</text:p>
            <text:p text:style-name="common-al">1 beuk in de berm aan de Altenaweg nabij huisnr. 5.</text:p>
            <text:p text:style-name="common-al">1 kers op het grasveld aan de Turfringen nabij huisnr. 33.</text:p>
            <text:p text:style-name="common-al"/>
            <text:p text:style-name="common-al">
            <text:span text:style-name="nadrukcur">Altena</text:span>
          </text:p>
            <text:p text:style-name="common-al">2 berken in de berm, nabij Vijverstraat huisnr. 45.</text:p>
            <text:p text:style-name="common-al">1 berk in de berm, aan het fietspad naast perceel Lieverseweg huisnr. 17. </text:p>
            <text:p text:style-name="common-al"/>
            <text:p text:style-name="common-al">
            <text:span text:style-name="nadrukcur">Langelo</text:span>
          </text:p>
            <text:p text:style-name="common-al">1 eik in de berm, nabij Steeg huisnr. 5.</text:p>
            <text:p text:style-name="common-al"/>
            <text:p text:style-name="common-al">
            <text:span text:style-name="nadrukcur">Veenhuizen</text:span>
          </text:p>
            <text:p text:style-name="common-al">1 eik aan de zandweg Meidoornlaan.</text:p>
            <text:p text:style-name="common-al">1 beuk in de berm aan de Hospitaallaan t.h.v. Oude Gracht huisnr. 22.</text:p>
            <text:p text:style-name="common-al"/>
            <text:p text:style-name="common-al">
            <text:span text:style-name="nadrukcur">Steenbergen</text:span>
          </text:p>
            <text:p text:style-name="common-al">1 berk in de berm aan de Hoofdweg nabij het fietspad richting de NAM locatie.</text:p>
            <text:p text:style-name="common-al">1 berk in de gemeentelijke berm, nabij Hoofdweg huisnr. 18. </text:p>
            <text:p text:style-name="common-al"/>
            <text:p text:style-name="common-al">
            <text:span text:style-name="nadrukcur">Nietap</text:span>
          </text:p>
            <text:p text:style-name="common-al">1 beuk in de berm, aan de Vagevuurselaan tussen huisnr. 2 en 4.</text:p>
            <text:p text:style-name="common-al"/>
            <text:p text:style-name="common-al">
            <text:span text:style-name="nadrukcur">Nieuw-Roden</text:span>
          </text:p>
            <text:p text:style-name="common-al">1 eik naast de kantine van vv Nieuw-Roden aan de Zevenhuisterweg huisnr. 3B.</text:p>
            <text:p text:style-name="common-al"/>
            <text:p text:style-name="common-al">
            <text:span text:style-name="nadrukcur">Norg</text:span>
          </text:p>
            <text:p text:style-name="common-al">900 m2 bosplantsoen o.a. bestaande uit wilg en kornoelje tussen de Laan van Havezathen, Havixhorst en de Oldengaarde </text:p>
            <text:p text:style-name="common-al"/>
            <text:p text:style-name="common-al">
            <text:span text:style-name="nadrukcur">Een</text:span>
          </text:p>
            <text:p text:style-name="common-al">1 berk in de berm aan de Veenhuizerweg nabij huisnr. 15.</text:p>
            <text:p text:style-name="common-al">1 eik in de houtwal aan Veldkampen t.o. huisnr. 13.</text:p>
            <text:p text:style-name="common-al"/>
            <text:p text:style-name="tussenkopcur">Toelichting:</text:p>
            <text:p text:style-name="common-al"/>
            <text:p text:style-name="common-al">
            <text:span text:style-name="nadrukcur">Roden</text:span>
          </text:p>
            <text:p text:style-name="common-al">De linde op het parkeerterrein van de voetbal vereniging ONR heeft een slechte conditie, hij staat te kwijnen. De wortels van de boom drukken de bestrating dusdanig omhoog dat dit een gevaar vormt voor voetgangers en fietsers. Het verwijderen van de wortels is geen optie, door de omvang van de ingreep wordt deze gevoelig voor windworp en zal afsterven.</text:p>
            <text:p text:style-name="common-al">Aan de Hofwijck ter hoogte van huisnr. 89 staat een berk met een grote holte die aan het afsterven is. Door deze gebreken is er grote kans op tak- en of stambreuk. </text:p>
            <text:p text:style-name="common-al">Het elektriciteitsnetwerk vanaf Roden naar Peize wordt verzwaard. Daarvoor moeten er bij het verdeelstation aan de 2e Energieweg nr. 40T aanzienlijke graafwerkzaamheden plaatsvinden.</text:p>
            <text:p text:style-name="common-al">Om alle kabels veilig te kunnen leggen is er ondergronds zoveel ruimte nodig dat er te dicht bij de 3 aanwezige eiken gegraven moet worden. De bomen zullen onstabiel worden en afsterven. </text:p>
            <text:p text:style-name="common-al">Aan de 1e Energieweg huisnr. 10 zijn ten behoeve van de opvang van vluchtelingen units geplaats. Voor de aanleg van de benodigde riolering moet er dicht bij een eik worden gegraven. De boom verliest hier mee alle stabiliteit en zal ook afsterven.</text:p>
            <text:p text:style-name="common-al">Alle bovenstaande bomen leveren of zullen gevaar gaan opleveren.</text:p>
            <text:p text:style-name="common-al"/>
            <text:p text:style-name="common-al">Aan de Esweg, op het perceel kadastraal Roden P 591 wordt de nieuwe manege gerealiseerd die het pand aan de Borglaan gaat vervangen.</text:p>
            <text:p text:style-name="common-al">Om de toegang tot dit complex goed te maken moeten de bestaande 2 inritten verbreed worden.</text:p>
            <text:p text:style-name="common-al">In totaal moet daarvoor 130 m2 bosplantsoen, een Amerikaanse eik en zomereik gerooid worden.</text:p>
            <text:p text:style-name="common-al">M.b.t. het bosplantsoen gaat het om wilg, lijsterbes en kers. Bij de meest noordelijk inrit is de keuze gemaakt om de Amerikaanse eik, een exoot. En een kleine zomereik te kappen.</text:p>
            <text:p text:style-name="common-al">Daardoor kan de zomereik met mooie kroonopbouw aan de zuidzijde van de inrit behouden blijven. </text:p>
            <text:p text:style-name="common-al"/>
            <text:p text:style-name="common-al">3 te kappen eiken bij het Enexis verdeel station 1 te kappen eik bij de 1e Energieweg nr. 10</text:p>
            <text:p text:style-name="common-al">
            <draw:frame><draw:text-box><text:section text:name="plaatje_id1-3-2-1-1-64-1" text:style-name="plaatje">
              <text:p text:style-name="illustratie_id1-3-2-1-1-64-1-1"><draw:frame draw:style-name="illustratie_id1-3-2-1-1-64-1-1" text:anchor-type="paragraph" svg:width="153mm" svg:height="50.61509433962263mm"><draw:image xlink:href="Pictures/EswegenEnexisi9614fdef-64a4-46f1-bd66-a4c1aad2c1de.jpg" xlink:type="simple"/></draw:frame></text:p>
            </text:section></draw:text-box></draw:frame>
          </text:p>
            <text:p text:style-name="common-al">Locatie Esweg voor de 2 te verbreden inritten t.b.v. de te realiseren manege</text:p>
            <text:p text:style-name="common-al">
            <draw:frame><draw:text-box><text:section text:name="plaatje_id1-3-2-1-1-66-1" text:style-name="plaatje">
              <text:p text:style-name="illustratie_id1-3-2-1-1-66-1-1"><draw:frame draw:style-name="illustratie_id1-3-2-1-1-66-1-1" text:anchor-type="paragraph" svg:width="153mm" svg:height="205.0584905660377mm"><draw:image xlink:href="Pictures/LocatieEswegi1600a06d-64be-4204-8b96-a864bb4199d6.jpg" xlink:type="simple"/></draw:frame></text:p>
            </text:section></draw:text-box></draw:frame>
          </text:p>
            <text:p text:style-name="common-al">Groene aankleding van het te realiseren manegeterrein, waarbij de nieuwe beplanting moet bestaan uit inheemse dracht- en waardplanten om zodoende de biodiversiteit te vergroten.</text:p>
            <text:p text:style-name="common-al">
            <draw:frame><draw:text-box><text:section text:name="plaatje_id1-3-2-1-1-68-1" text:style-name="plaatje">
              <text:p text:style-name="illustratie_id1-3-2-1-1-68-1-1"><draw:frame draw:style-name="illustratie_id1-3-2-1-1-68-1-1" text:anchor-type="paragraph" svg:width="153mm" svg:height="111.62264150943395mm"><draw:image xlink:href="Pictures/Aankledingmanegeterreinifc985e77-e4fa-4c51-aed1-7cf1f92fc90e.jpg" xlink:type="simple"/></draw:frame></text:p>
            </text:section></draw:text-box></draw:frame>
          </text:p>
            <text:p text:style-name="common-al">
            <text:span text:style-name="nadrukcur">Peize</text:span>
          </text:p>
            <text:p text:style-name="common-al">In de berm aan de Zuurseweg nabij de Hogeweg staat een beuk. Deze is ernstig aangetast door de parasitaire reuzenzwam. De wortels worden door de zwam aangetast waardoor de stabiliteit verdwijnt en boom windworp gevoelig wordt.</text:p>
            <text:p text:style-name="common-al">De haagbeuk in het plantsoen aan de Westerd is evenals de eik aan de Vrieserweg afgestorven.</text:p>
            <text:p text:style-name="common-al">De eik en els aan de Rietweg hebben holtes die inrotten, de bomen zijn aan het afsterven. </text:p>
            <text:p text:style-name="common-al">Aan de Hamersweg staan zijn de 3 essen afgestorven door aantasting van de essentaksterfte. </text:p>
            <text:p text:style-name="common-al">De beuk aan de Altenaweg is aan het afsterven door de parasitaire korsthoutskoolzwam. </text:p>
            <text:p text:style-name="common-al">Hierdoor is de kans op stambreuk reëel. </text:p>
            <text:p text:style-name="common-al">Aan de Turfringen is n.a.v. een buurtinitiatief het plan ontwikkeld om het bestaande gazon her in te richten met bloemenweides en een boomgaard. Daarvoor zal het hele veld vergraven worden. De nog aanwezige kersenboom is al aan het afsterven en kan tevens niet behouden blijven met de renovatie. Nadien zullen er 8 bomen en meerdere struiken terug geplant worden.</text:p>
            <text:p text:style-name="common-al">De bomen leveren allen gevaar op of moeten wijken voor planvorming.</text:p>
            <text:p text:style-name="common-al">
            <draw:frame><draw:text-box><text:section text:name="plaatje_id1-3-2-1-1-78-1" text:style-name="plaatje">
              <text:p text:style-name="illustratie_id1-3-2-1-1-78-1-1"><draw:frame draw:style-name="illustratie_id1-3-2-1-1-78-1-1" text:anchor-type="paragraph" svg:width="153mm" svg:height="220.7433962264151mm"><draw:image xlink:href="Pictures/GroenplanTurfringeni6cb73e32-6e44-492e-81ca-bc40f9a84ae8.jpg" xlink:type="simple"/></draw:frame></text:p>
            </text:section></draw:text-box></draw:frame>
          </text:p>
            <text:p text:style-name="common-al">
            <text:span text:style-name="nadrukcur">Altena</text:span>
          </text:p>
            <text:p text:style-name="common-al">Aan de Vaartweg in de berm naast de Vijverstraat huisnr. 45 staan 2 berken. De bomen zijn aangetast door parasitaire zwammen, door inrotting en te snel scheefzakken is de kans op windworp en tak of stambreuk reëel.</text:p>
            <text:p text:style-name="common-al">Aan het fietspad in de berm naast Lieverseweg huisnr. 17 staat een berk die is afgestorven.</text:p>
            <text:p text:style-name="common-al">De bomen leveren allen gevaar op.</text:p>
            <text:p text:style-name="common-al"/>
            <text:p text:style-name="common-al">
            <text:span text:style-name="nadrukcur">Langelo </text:span>
          </text:p>
            <text:p text:style-name="common-al">Aan de Steeg nabij huisnr. 5 staat een eik in de berm. Een oude wond van de boom is dusdanig gaan inrotten dat de boom niet voldoende restwand heeft. De stam is breukgevoelig. De boom levert gevaar op.</text:p>
            <text:p text:style-name="common-al"/>
            <text:p text:style-name="common-al">
            <text:span text:style-name="nadrukcur">Veenhuizen</text:span>
          </text:p>
            <text:p text:style-name="common-al">De eik aan de zandweg van de Meidoornlaan is afgestorven.</text:p>
            <text:p text:style-name="common-al">De beuk aan de Hospitaallaan nabij de Oude Gracht huisnr. 22 is ook afgestorven, heirdoor is er Bovenstaande bomen leveren gevaar op.</text:p>
            <text:p text:style-name="common-al"/>
            <text:p text:style-name="common-al">
            <text:span text:style-name="nadrukcur">Steenbergen</text:span>
          </text:p>
            <text:p text:style-name="common-al">Aan de Hoofdweg nabij het fietspad richting de NAM en nabij huisnr. 1 staan twee berken welke zijn afgestorven. De bomen leveren gevaar op.</text:p>
            <text:p text:style-name="common-al"/>
            <text:p text:style-name="common-al">
            <text:span text:style-name="nadrukcur">Nietap</text:span>
          </text:p>
            <text:p text:style-name="common-al">In de berm aan de Vagevuurselaan tussen huisnr. 2 en 4 staat een beuk.</text:p>
            <text:p text:style-name="common-al">De boom is aan het afsterven, er is aantasting door een parasitaire zwam bij de stamvoet. </text:p>
            <text:p text:style-name="common-al">Hierdoor is de beuk gevoelig geworden voor windworp en kans op tak- of stambreuk. </text:p>
            <text:p text:style-name="common-al">De boom levert gevaar op.</text:p>
            <text:p text:style-name="common-al"/>
            <text:p text:style-name="common-al">
            <text:span text:style-name="nadrukcur">Norg</text:span>
          </text:p>
            <text:p text:style-name="common-al">De ontwikkelingslocatie Norg West wordt klimaatbestendig gemaakt, naast het aanpakken van de wateroverlast wordt er weer meer groen aangeplant.</text:p>
            <text:p text:style-name="common-al">Het vergroenen zorgt voor een beter leefklimaat, verminderd de hittestress en vergroot de biodiversiteit.</text:p>
            <text:p text:style-name="common-al">Naast de toekomstverwachting van de bomen is gekeken naar de invulling van hemelwaterbuffering, parkeergelegenheid en de groeninrichting. Deze gezamenlijke afweging heeft ervoor gezorgd dat er al meerdere bomen zijn gekapt.</text:p>
            <text:p text:style-name="common-al">In de informatiemelding voor de kap van 24 januari 2022 zijn de 3 elzen, de esdoorn en acacia al gepubliceerd die ook in onderstaande groenstrook staan.</text:p>
            <text:p text:style-name="common-al">De plannen om het water langs deze strook te leiden zijn nu definitief, door de graafwerkzaamheden om het stroomprofiel / wadi te maken kunnen de aanwezige struiken en bomen niet behouden blijven.</text:p>
            <text:p text:style-name="common-al">Na de herinrichting worden meer bomen en struiken met betere groeimogelijkheden aangeplant. </text:p>
            <text:p text:style-name="common-al"/>
            <text:p text:style-name="common-al">Groenstrook tussen de Oldengaarde, Havixhorst en Laan van Havezathen waar de kapwerkzaamheden gaan plaatsvinden</text:p>
            <text:p text:style-name="common-al">
            <draw:frame><draw:text-box><text:section text:name="plaatje_id1-3-2-1-1-109-1" text:style-name="plaatje">
              <text:p text:style-name="illustratie_id1-3-2-1-1-109-1-1"><draw:frame draw:style-name="illustratie_id1-3-2-1-1-109-1-1" text:anchor-type="paragraph" svg:width="153mm" svg:height="128.84716981132075mm"><draw:image xlink:href="Pictures/GroenstrookOldengaardeicc36a119-08aa-4198-bad1-c59b39f880bd.jpg" xlink:type="simple"/></draw:frame></text:p>
            </text:section></draw:text-box></draw:frame>
          </text:p>
            <text:p text:style-name="common-al"/>
            <text:p text:style-name="common-al">Groenplan groenstrook tussen de Oldengaarde, Havixhorst en Laan van Havezathen</text:p>
            <text:p text:style-name="common-al">
            <draw:frame><draw:text-box><text:section text:name="plaatje_id1-3-2-1-1-112-1" text:style-name="plaatje">
              <text:p text:style-name="illustratie_id1-3-2-1-1-112-1-1"><draw:frame draw:style-name="illustratie_id1-3-2-1-1-112-1-1" text:anchor-type="paragraph" svg:width="153mm" svg:height="159.92830188679247mm"><draw:image xlink:href="Pictures/GroenplanOldengaardeib61d4cd8-2dfa-4290-b67a-ba37b4f8939d.jpg" xlink:type="simple"/></draw:frame></text:p>
            </text:section></draw:text-box></draw:frame>
          </text:p>
            <text:p text:style-name="common-al"/>
            <text:p text:style-name="common-al">
            <text:span text:style-name="nadrukcur">Nieuw-Roden</text:span>
          </text:p>
            <text:p text:style-name="common-al">Aan de Zevenhuisterweg bij de voetbalvereniging Vv Nieuw-Roden staat naast de kantine een eik. In deze eik is een zogenaamde plakoksel uitgescheurd. Dit is een mechanisch gebrek waardoor takken niet goed aan elkaar hechten. De kroon is niet meer in evenwicht. Er zit er nog een plakoksel in de kroon. De kans is groot dat deze ook uitscheurt / uitbreekt en gevaar oplevert. </text:p>
            <text:p text:style-name="common-al">Door deze onherstelbare gebreken is de boom niet meer te behouden.</text:p>
            <text:p text:style-name="common-al"/>
            <text:p text:style-name="common-al">
            <text:span text:style-name="nadrukcur">Een</text:span>
          </text:p>
            <text:p text:style-name="common-al">In houtwal aan Veldkampen t.o. huisnr. 13 staat een eik die is afgestorven.</text:p>
            <text:p text:style-name="common-al">Aan de Veenhuizerweg nabij huisnr. 15, staat een berk welke is afgestorven door aantasting van de parasitaire zwam berkendoder. Hierdoor is er een zeer grote kans op tak- en of stambreuk bij de bomen en leveren deze gevaar op.</text:p>
            <text:p text:style-name="common-al"/>
            <text:p text:style-name="tussenkopcur">Bomenbeleidsplan:</text:p>
            <text:p text:style-name="common-al">Van toepassing is bijlage 2, Beleidsregel ter uitvoering van afdeling 3 APV Punt 1 Beheertechnische redenen voor kap, punt 1.1 Veiligheid en 3 Kap ten behoeve van een project of planvorming (blz. 63 en 64). </text:p>
            <text:p text:style-name="common-al">Door bovenstaande hebben de bomen geen waarde meer als vermeld in artikel 4:12a van de APV.</text:p>
            <text:p text:style-name="common-al"/>
            <text:p text:style-name="tussenkopcur">Herplant:</text:p>
            <text:p text:style-name="common-al">
            <text:span text:style-name="nadrukcur">Peize</text:span>
          </text:p>
            <text:p text:style-name="common-al">Aan de Zuurseweg nabij de Hogeweg wordt een haagbeuk (Carpinus betulus) geplant.</text:p>
            <text:p text:style-name="common-al">Aan de Westerd t.h.v. huisnr. 1 aan de rand van de vijver zal een treurwilg (Salix alba ‘Tristis`) treurwilg geplant.</text:p>
            <text:p text:style-name="common-al">Aan de Hamersweg komen evenals aan de Rietweg 2 iepen (Ulmus ‘Columella`).</text:p>
            <text:p text:style-name="common-al">Aan de Turfringen komt herplant met een meidoorn (Crataegus monogyna), rode esdoorn (Acer platanoides ‘Crimson King’), lijsterbes (Sorbus aucuparia), een winterriet peer, dubbele meikers, Ingrid Marie appel en Belle de Louvain pruim.</text:p>
            <text:p text:style-name="common-al">
            <text:span text:style-name="nadrukcur">Langelo</text:span>
          </text:p>
            <text:p text:style-name="common-al">Aan de zandweg Steeg t.h.v. huisnr.5 komt een winterlinde (Tilia cordata) linde te staan.</text:p>
            <text:p text:style-name="common-al">
            <text:span text:style-name="nadrukcur">Veenhuizen</text:span>
          </text:p>
            <text:p text:style-name="common-al">Aan de Hospitaallaan in nabij de Oude Gracht komt een winterlinde (Tilia cordata). </text:p>
            <text:p text:style-name="common-al">
            <text:span text:style-name="nadrukcur">Steenbergen</text:span>
          </text:p>
            <text:p text:style-name="common-al">Aan de Hoofdweg nabij huisnr. 18 wordt een iep (Ulmus ‘Columella`) geplant.</text:p>
            <text:p text:style-name="common-al">
            <text:span text:style-name="nadrukcur">Nieuw Roden</text:span>
          </text:p>
            <text:p text:style-name="common-al">Bij voetbalvereniging Nieuw-Roden wordt in de omgeving een zilverlinde (Tilia tomentosa) geplant.</text:p>
            <text:p text:style-name="common-al">
            <text:span text:style-name="nadrukcur">Roden</text:span>
          </text:p>
            <text:p text:style-name="common-al">Aan de Hofwijck te Roden nabij huisnr. 89 komt een winterlinde (Tilia cordata).</text:p>
            <text:p text:style-name="common-al">Voor de kap aan de 1 en 2e Energieweg worden in totaal 7 bomen terug geplant in de omgeving. </text:p>
            <text:p text:style-name="common-al">Deze bomen worden geselecteerd op hun bijdrage aan het vergroten van de biodiversiteit </text:p>
            <text:p text:style-name="common-al">
            <text:span text:style-name="nadrukcur">Norg</text:span>
          </text:p>
            <text:p text:style-name="common-al">In de groenstrook tussen de Oldengaarde, Havixhorst en Laan van Havezathen worden naast het toepassen van bloemenmengsels en heestervakken van Spiraea nipponica ‘Snowmound’ 13 st. knotwilgen (Salix alba ‘Chermesina’) geplant.</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4-1-1" style:parent-style-name="Standard">
      <style:paragraph-properties style:line-spacing="0mm" style:text-autospace="none" ofo:line-height="0.001cm"/>
    </style:style>
    <style:style style:family="graphic" style:name="illustratie_id1-3-2-1-1-64-1-1" style:parent-style-name="Standard">
      <style:graphic-properties style:horizontal-pos="left" style:horizontal-rel="paragraph" style:vertical-pos="top" style:vertical-rel="paragraph" style:wrap="none" ofo:margin-right="3mm"/>
    </style:style>
    <style:style style:family="paragraph" style:name="illustratie_id1-3-2-1-1-66-1-1" style:parent-style-name="Standard">
      <style:paragraph-properties style:line-spacing="0mm" style:text-autospace="none" ofo:line-height="0.001cm"/>
    </style:style>
    <style:style style:family="graphic" style:name="illustratie_id1-3-2-1-1-66-1-1" style:parent-style-name="Standard">
      <style:graphic-properties style:horizontal-pos="left" style:horizontal-rel="paragraph" style:vertical-pos="top" style:vertical-rel="paragraph" style:wrap="none" ofo:margin-right="3mm"/>
    </style:style>
    <style:style style:family="paragraph" style:name="illustratie_id1-3-2-1-1-68-1-1" style:parent-style-name="Standard">
      <style:paragraph-properties style:line-spacing="0mm" style:text-autospace="none" ofo:line-height="0.001cm"/>
    </style:style>
    <style:style style:family="graphic" style:name="illustratie_id1-3-2-1-1-68-1-1" style:parent-style-name="Standard">
      <style:graphic-properties style:horizontal-pos="left" style:horizontal-rel="paragraph" style:vertical-pos="top" style:vertical-rel="paragraph" style:wrap="none" ofo:margin-right="3mm"/>
    </style:style>
    <style:style style:family="paragraph" style:name="illustratie_id1-3-2-1-1-78-1-1" style:parent-style-name="Standard">
      <style:paragraph-properties style:line-spacing="0mm" style:text-autospace="none" ofo:line-height="0.001cm"/>
    </style:style>
    <style:style style:family="graphic" style:name="illustratie_id1-3-2-1-1-78-1-1" style:parent-style-name="Standard">
      <style:graphic-properties style:horizontal-pos="left" style:horizontal-rel="paragraph" style:vertical-pos="top" style:vertical-rel="paragraph" style:wrap="none" ofo:margin-right="3mm"/>
    </style:style>
    <style:style style:family="paragraph" style:name="illustratie_id1-3-2-1-1-109-1-1" style:parent-style-name="Standard">
      <style:paragraph-properties style:line-spacing="0mm" style:text-autospace="none" ofo:line-height="0.001cm"/>
    </style:style>
    <style:style style:family="graphic" style:name="illustratie_id1-3-2-1-1-109-1-1" style:parent-style-name="Standard">
      <style:graphic-properties style:horizontal-pos="left" style:horizontal-rel="paragraph" style:vertical-pos="top" style:vertical-rel="paragraph" style:wrap="none" ofo:margin-right="3mm"/>
    </style:style>
    <style:style style:family="paragraph" style:name="illustratie_id1-3-2-1-1-112-1-1" style:parent-style-name="Standard">
      <style:paragraph-properties style:line-spacing="0mm" style:text-autospace="none" ofo:line-height="0.001cm"/>
    </style:style>
    <style:style style:family="graphic" style:name="illustratie_id1-3-2-1-1-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303917</text:span><text:line-break/><text:date style:data-style-name="dag" text:fixed="true" text:date-value="2024-07-11"/><text:line-break/><text:date style:data-style-name="jaar" text:fixed="true" text:date-value="2024-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3917</text:span><text:date style:data-style-name="nicedate" text:fixed="true" text:date-value="2024-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3917</text:span><text:date style:data-style-name="nicedate" text:fixed="true" text:date-value="2024-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25/xml/MC-DRP-Melding-Web-ZM.xml</meta:user-defined>
    <meta:user-defined meta:name="OVERHEID.Gemeente/DC.creator">Noordenveld</meta:user-defined>
    <meta:user-defined meta:name="OVERHEID.Informatietype/DC.type">officiële publicatie</meta:user-defined>
    <meta:user-defined meta:name="OVERHEID.Gemeente/DCTERMS.publisher">Noordenveld</meta:user-defined>
    <meta:user-defined meta:name="OVERHEID.Gemeente/OVERHEID.authority">Noordenveld</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Gemeente</meta:user-defined>
    <meta:user-defined meta:name="DC.title">Kap gemeentelijke bomen februari 2024</meta:user-defined>
    <meta:user-defined meta:name="DCTERMS.W3CDTF/DCTERMS.available">2024-07-11</meta:user-defined>
    <meta:user-defined meta:name="DCTERMS.W3CDTF/OVERHEIDop.jaargang">2024</meta:user-defined>
    <meta:user-defined meta:name="OVERHEIDop.publicationIssue">303917</meta:user-defined>
    <meta:user-defined meta:name="OVERHEIDop.GmbID/DC.identifier">gmb-2024-303917</meta:user-defined>
    <meta:user-defined meta:name="OVERHEIDop.versieInformatie"/>
  </office:meta>
</office:document-meta>
</file>