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28 december 2023Kennisgeving ontvangst melding, Vaartweg 20A, 5109RC 's Gravenmoer 28 december 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 28 december 2023 is een melding ontvangen waarvoor geen vergunningsplicht geldt voor de locatie Vaartweg 20A, 5109RC 's Gravenmoer. De melding is geregistreerd onder zaaknummer Z2023-00001843. De melding betreft:</text:p>
            <text:p text:style-name="common-al">- slopen garage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0386</text:span><text:line-break/><text:date style:data-style-name="dag" text:fixed="true" text:date-value="2024-01-18"/><text:line-break/><text:date style:data-style-name="jaar" text:fixed="true" text:date-value="2024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386</text:span><text:date style:data-style-name="nicedate" text:fixed="true" text:date-value="2024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386</text:span><text:date style:data-style-name="nicedate" text:fixed="true" text:date-value="2024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9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3-00001843</meta:user-defined>
    <meta:user-defined meta:name="DCTERMS.abstract">Betreft: melding op locatie Vaartweg 20A, 5109RC 's Gravenmoer</meta:user-defined>
    <dc:language>nl</dc:language>
    <meta:user-defined meta:name="OVERHEIDop.locatietype/OVERHEIDop.gebiedsmarkering">Punt</meta:user-defined>
    <meta:user-defined meta:name="DC.title">28 december 2023Kennisgeving ontvangst melding, Vaartweg 20A, 5109RC 's Gravenmoer 28 december 2023</meta:user-defined>
    <meta:user-defined meta:name="DCTERMS.W3CDTF/DCTERMS.available">2024-01-18</meta:user-defined>
    <meta:user-defined meta:name="DCTERMS.W3CDTF/OVERHEIDop.jaargang">2024</meta:user-defined>
    <meta:user-defined meta:name="OVERHEIDop.publicationIssue">30386</meta:user-defined>
    <meta:user-defined meta:name="OVERHEIDop.GmbID/DC.identifier">gmb-2024-30386</meta:user-defined>
    <meta:user-defined meta:name="OVERHEIDop.versieInformatie"/>
  </office:meta>
</office:document-meta>
</file>