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Omgevingswet verleend - Prinses Amaliaplein, 3 Amsterdam - bouwen in afwijking verleende vergunn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bouwen in afwijking van de verleende vergunningen met OLO-nummer 5312147 / zaak 9735233 en OLO-nummer 7485145 / zaak 11771945 waarbij de wijziging bestaat uit het gewijzigd uitvoeren van brandscheidingen, vluchtroutes en trappenhuis van het gebouw</text:p>
            <text:p text:style-name="common-al">Aanvrager: Strawinskyhuis B.V</text:p>
            <text:p text:style-name="common-al">Zaaknummer: 12685624</text:p>
            <text:p text:style-name="common-al">DSO nummer: 2024031100437</text:p>
            <text:p text:style-name="common-al">Uitkomst besluit: verlenen</text:p>
            <text:p text:style-name="common-al">Datum besluit: 08-07-2024</text:p>
            <text:p text:style-name="common-al">Bezwaar in te dienen voor: 20-08-2024</text:p>
            <text:p text:style-name="common-al">Namens: Gemeente Amsterdam</text:p>
            <text:p text:style-name="common-al">Wilt u de gepubliceerde documenten behorende bij deze bekendmaking in zien klik dan <text:a xlink:href="https://edataloket.odnzkg.nl/?q={&quot;search&quot;:&quot;12941859&quot;}" xlink:type="simple">hier</text:a>.</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
										</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
								</text:p>
            <text:p text:style-name="common-al">Voor meer informatie over het maken van bezwaar kunt u de brochure 'Bezwaar en beroep tegen een beslissing van de overheid’ downloaden van de website <text:a xlink:href="http://www.rijksoverheid.nl/documenten-en-publicaties/brochures/2015/04/14/bezwaar-en-beroep-tegen-een-beslissing-van-de-overheid.html"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03745</text:span><text:line-break/><text:date style:data-style-name="dag" text:fixed="true" text:date-value="2024-07-11"/><text:line-break/><text:date style:data-style-name="jaar" text:fixed="true" text:date-value="2024-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3745</text:span><text:date style:data-style-name="nicedate" text:fixed="true" text:date-value="2024-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3745</text:span><text:date style:data-style-name="nicedate" text:fixed="true" text:date-value="2024-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941859</meta:user-defined>
    <meta:user-defined meta:name="DCTERMS.abstract">Bekendmaking van Gemeente Amsterdam</meta:user-defined>
    <dc:language>nl</dc:language>
    <meta:user-defined meta:name="OVERHEIDop.locatietype/OVERHEIDop.gebiedsmarkering">Punt</meta:user-defined>
    <meta:user-defined meta:name="DC.title">Vergunning Omgevingswet verleend - Prinses Amaliaplein, 3 Amsterdam - bouwen in afwijking verleende vergunning</meta:user-defined>
    <meta:user-defined meta:name="DCTERMS.W3CDTF/DCTERMS.available">2024-07-11</meta:user-defined>
    <meta:user-defined meta:name="DCTERMS.W3CDTF/OVERHEIDop.jaargang">2024</meta:user-defined>
    <meta:user-defined meta:name="OVERHEIDop.publicationIssue">303745</meta:user-defined>
    <meta:user-defined meta:name="OVERHEIDop.GmbID/DC.identifier">gmb-2024-303745</meta:user-defined>
    <meta:user-defined meta:name="OVERHEIDop.versieInformatie"/>
  </office:meta>
</office:document-meta>
</file>