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uize Limburgstraat  2 het wijzigen van het woonhuis aan Huize Limburgstraat 2, 4902 BB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Huize Limburgstraat 2, 4902 BB Oosterhout,</text:span> Huize Limburgstraat  2 het wijzigen van het woonhuis (1050185 ontvangen 08-07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0185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03594</text:span><text:line-break/><text:date style:data-style-name="dag" text:fixed="true" text:date-value="2024-07-18"/><text:line-break/><text:date style:data-style-name="jaar" text:fixed="true" text:date-value="2024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3594</text:span><text:date style:data-style-name="nicedate" text:fixed="true" text:date-value="2024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3594</text:span><text:date style:data-style-name="nicedate" text:fixed="true" text:date-value="2024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0185</meta:user-defined>
    <dc:language>nl</dc:language>
    <meta:user-defined meta:name="OVERHEIDop.locatietype/OVERHEIDop.gebiedsmarkering">Punt</meta:user-defined>
    <meta:user-defined meta:name="DC.title">Aanvraag vergunning voor Huize Limburgstraat  2 het wijzigen van het woonhuis aan Huize Limburgstraat 2, 4902 BB Oosterhout</meta:user-defined>
    <meta:user-defined meta:name="DCTERMS.W3CDTF/DCTERMS.available">2024-07-18</meta:user-defined>
    <meta:user-defined meta:name="DCTERMS.W3CDTF/OVERHEIDop.jaargang">2024</meta:user-defined>
    <meta:user-defined meta:name="OVERHEIDop.publicationIssue">303594</meta:user-defined>
    <meta:user-defined meta:name="OVERHEIDop.GmbID/DC.identifier">gmb-2024-303594</meta:user-defined>
    <meta:user-defined meta:name="OVERHEIDop.versieInformatie"/>
  </office:meta>
</office:document-meta>
</file>