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uiting pand in verband met overtreding Opiumwet aan Hofakker 4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Echt-Susteren maakt bekend dat hij, op grond van artikel 13b Opiumwet, gebruik maakt van zijn bevoegdheid om het pand gelegen aan de Hofakker 4 te Echt te sluiten voor een periode van 6 maanden. In het pand gelegen aan de Hofakker 4 te Echt is op 24 februari drugs aangetroffen. Hierbij is softdrugs aangetroffen in het pand.  </text:p>
            <text:p text:style-name="common-al">Deze sluiting vindt plaats conform het Damoclesbeleid Echt-Susteren 2020. </text:p>
            <text:p text:style-name="last-al">Het pand is gesloten van donderdag 04-07-2024 t/m zaterdag 04-01-2025. Deze sluiting is op het pand bekend gemaakt. Het is voor iedereen verboden het pand te betred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, </text:span>
            <text:span text:style-name="datum">11 juli 2024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03569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56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56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22/xml/MC-DRP-Voorlicht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Sluiting pand in verband met overtreding Opiumwet aan Hofakker 4 te Echt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3569</meta:user-defined>
    <meta:user-defined meta:name="OVERHEIDop.GmbID/DC.identifier">gmb-2024-303569</meta:user-defined>
    <meta:user-defined meta:name="OVERHEIDop.versieInformatie"/>
  </office:meta>
</office:document-meta>
</file>