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woning  met de kadastrale aanduiding ABG00B1574 te Mee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woning met de kadastrale aanduiding ABG00B574 te Meeuwen (2024-027491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8-07-2024. De gemeente neemt daarover waarschijnlijk voor 02-09-2024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03414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414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414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7491</meta:user-defined>
    <meta:user-defined meta:name="DCTERMS.abstract">woning bouwen</meta:user-defined>
    <dc:language>nl</dc:language>
    <meta:user-defined meta:name="OVERHEIDop.locatietype/OVERHEIDop.gebiedsmarkering">Perceel</meta:user-defined>
    <meta:user-defined meta:name="DC.title">Gemeente Altena - Aanvraag vergunning voor het bouwen van een woning  met de kadastrale aanduiding ABG00B1574 te Meeuwen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3414</meta:user-defined>
    <meta:user-defined meta:name="OVERHEIDop.GmbID/DC.identifier">gmb-2024-303414</meta:user-defined>
    <meta:user-defined meta:name="OVERHEIDop.versieInformatie"/>
  </office:meta>
</office:document-meta>
</file>