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Aanvraag vergunning voor bouwen van een kelder aan Perzikstraat 3a, 4261 KC Wijk en Aa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 bouwen van een kelder aan Perzikstraat 3a, 4261 KC Wijk en Aalburg (2024-027454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05-07-2024. De gemeente neemt daarover waarschijnlijk voor 30-08-2024 een besluit. l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ia de website van de gemeente Altena kunt u een informatieverzoek indienen om de 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02767</text:span><text:line-break/><text:date style:data-style-name="dag" text:fixed="true" text:date-value="2024-07-11"/><text:line-break/><text:date style:data-style-name="jaar" text:fixed="true" text:date-value="2024-07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2767</text:span><text:date style:data-style-name="nicedate" text:fixed="true" text:date-value="2024-07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2767</text:span><text:date style:data-style-name="nicedate" text:fixed="true" text:date-value="2024-07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3/xml/MC-DRP-OmgevingsvergunningAanvraa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027454</meta:user-defined>
    <meta:user-defined meta:name="DCTERMS.abstract">bouwen van een kelder</meta:user-defined>
    <dc:language>nl</dc:language>
    <meta:user-defined meta:name="OVERHEIDop.locatietype/OVERHEIDop.gebiedsmarkering">Punt</meta:user-defined>
    <meta:user-defined meta:name="DC.title">Gemeente Altena - Aanvraag vergunning voor bouwen van een kelder aan Perzikstraat 3a, 4261 KC Wijk en Aalburg</meta:user-defined>
    <meta:user-defined meta:name="DCTERMS.W3CDTF/DCTERMS.available">2024-07-11</meta:user-defined>
    <meta:user-defined meta:name="DCTERMS.W3CDTF/OVERHEIDop.jaargang">2024</meta:user-defined>
    <meta:user-defined meta:name="OVERHEIDop.publicationIssue">302767</meta:user-defined>
    <meta:user-defined meta:name="OVERHEIDop.GmbID/DC.identifier">gmb-2024-302767</meta:user-defined>
    <meta:user-defined meta:name="OVERHEIDop.versieInformatie"/>
  </office:meta>
</office:document-meta>
</file>