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Waagstraat 7, 9101 LC Dokkum, Gasthuisstraat 5, 9101 LD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op 09-07-2024 besloten om de beslistermijn voor zaak 2024-126886 te verlengen met een periode van maximaal 6 weken. Het betreft het verbouwen van het pand tot twee appartementen op locatie Waagstraat 7, 9101 LC Dokkum, Gasthuisstraat 5, 9101 LD Dokkum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ze vergunningaanvraag?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2512</text:span><text:line-break/><text:date style:data-style-name="dag" text:fixed="true" text:date-value="2024-07-17"/><text:line-break/><text:date style:data-style-name="jaar" text:fixed="true" text:date-value="2024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512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512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4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Bestuur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126886</meta:user-defined>
    <meta:user-defined meta:name="DCTERMS.abstract">Verlengen beslistermijn vergunning voor het verbouwen van het pand tot twee appartementen op locatie Waagstraat 7, 9101 LC Dokkum, Gasthuisstraat 5, 9101 LD Dokku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en beslistermijn vergunning Waagstraat 7, 9101 LC Dokkum, Gasthuisstraat 5, 9101 LD Dokkum</meta:user-defined>
    <meta:user-defined meta:name="DCTERMS.W3CDTF/DCTERMS.available">2024-07-17</meta:user-defined>
    <meta:user-defined meta:name="DCTERMS.W3CDTF/OVERHEIDop.jaargang">2024</meta:user-defined>
    <meta:user-defined meta:name="OVERHEIDop.publicationIssue">302512</meta:user-defined>
    <meta:user-defined meta:name="OVERHEIDop.GmbID/DC.identifier">gmb-2024-302512</meta:user-defined>
    <meta:user-defined meta:name="OVERHEIDop.versieInformatie"/>
  </office:meta>
</office:document-meta>
</file>