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VERPLAATSING SUPERMARKT VROUWENPOLDER’ en OMGEVINGSVERGUNNING ACTIVITEIT BOUWEN SUPERMARK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Coördinatiebesluit/regeling</text:p>
            <text:p text:style-name="common-al">Op 28 september 2023 besloot de gemeenteraad om de coördinatieregeling als bedoeld in artikel 3.30 Wet ruimtelijke ordening (Wro) toe te passen met betrekking tot de verplaatsing/realisatie van een supermarkt aan de Noorddijk in Vrouwenpolder, kadastraal bekend Veere, L, 902.</text:p>
            <text:p text:style-name="common-al"/>
            <text:p text:style-name="tussenkopcur">Vastgesteld bestemmingsplan ‘Verplaatsing supermarkt Vrouwenpolder’ en omgevingsvergunning activiteit bouwen ten behoeve van het realiseren van een supermarkt</text:p>
            <text:p text:style-name="common-al">Burgemeester en wethouders van Veere maken op grond van artikel 3.32 Wet ruimtelijke ordening bekend dat de gemeenteraad van Veere op 3 juli 2024 het (ontwerp) bestemmingsplan ‘Verplaatsing supermarkt Vrouwenpolder’ (ongewijzigd) heeft vastgesteld (hierna: het bestemmingsplan).</text:p>
            <text:p text:style-name="common-al"/>
            <text:p text:style-name="common-al">Verder maken burgemeester en wethouders van Veere bekend dat op 9 juli 2024 de aanvraag omgevingsvergunning voor de activiteit bouwen ten behoeve van het realiseren van een supermarkt (hierna: de omgevingsvergunning bouwen) is verleend.</text:p>
            <text:p text:style-name="common-al"/>
            <text:p text:style-name="tussenkopcur">Ter inzage legging</text:p>
            <text:p text:style-name="common-al">Het besluit van de gemeenteraad van 3 juli 2024, het bestemmingsplan en de omgevingsvergunning bouwen liggen vanaf 11 juli 2024 ter inzage op het gemeentehuis, Traverse 1, 4357 ZV in Domburg. </text:p>
            <text:p text:style-name="common-al">Het bestemmingsplan is vanaf 11 juli 2024 beschikbaar gesteld op www.regelsopdekaart.nl onder plannummer NL.IMRO.0717.0193BPSupNooVro-VG01 Ook is het bestemmingsplan en de omgevingsvergunning bouwen in te zien op: https://www.veere.nl/gecoordineerde-planologische-procedure-verplaatsing-supermarkt-vrouwenpolder.</text:p>
            <text:p text:style-name="common-al"/>
            <text:p text:style-name="tussenkopcur">Beroep en voorlopige voorziening</text:p>
            <text:p text:style-name="common-al"/>
            <text:p text:style-name="tussenkopcur">Beroep</text:p>
            <text:p text:style-name="common-al">In het kader van de coördinatieregeling, kan van 12 juli 2024 tot en met 22 augustus 2024 een beroepschrift worden ingediend tegen het bestemmingsplan en de omgevingsvergunning bouwen bij de Afdeling Bestuursrechtspraak van de Raad van State. Het beroepschrift moet gericht worden aan: Afdeling Bestuursrechtspraak van de Raad van State, Postbus 20019, 2500 EA Den Haag.</text:p>
            <text:p text:style-name="common-al"/>
            <text:p text:style-name="tussenkopcur">Voorlopige voorziening</text:p>
            <text:p text:style-name="common-al">Het bestemmingsplan en de omgevingsvergunning bouwen treden op 23 augustus 2024 in werking, tenzij bij de Afdeling Bestuursrechtspraak van de Raad van State een verzoek om een voorlopige voorziening wordt ingediend. In dat geval treden het bestemmingsplan en de omgevingsvergunning pas in werking nadat op dat verzoek is beslist. </text:p>
            <text:p text:style-name="common-al"> </text:p>
            <text:p text:style-name="tussenkopcur">Inlichtingen</text:p>
            <text:p text:style-name="common-al">Als u vragen heeft over deze bekendmaking, dan kunt u hiervoor contact opnemen met Geert Francke, tel. 0118-555229 / 06-13898363 of mail naar g.francke@veere.nl of met Ina van Belzen, tel. 0118-555352 of mail naar cj.van.belzen@veere.nl. </text:p>
            <text:p text:style-name="last-al"/>
            <text:p text:style-name="tekst_bottom"/>
          </text:section>
        </text:section>
        <text:section text:name="zakelijke-mededeling-sluiting_id1-3-2-2" text:style-name="zakelijke-mededeling-sluiting">
          <text:section text:name="ondertekening_id1-3-2-2-1">
            <text:p><text:span text:style-name="functie">Domburg, 10 juli 2024</text:span></text:p>
            <text:p><text:span text:style-name="functie">Burgemeester en wethouders van Veere,</text:span></text:p>
            <text:p><text:span text:style-name="functie">De secretaris,  De burgemeester,</text:span></text:p>
            <text:p><text:span text:style-name="functie">E.T. Israël  drs. F.J. Schouwenaar</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02076</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076</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076</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2/xml/MC-DRP-PlanRuimtelijk-Web-ZM.xml</meta:user-defined>
    <meta:user-defined meta:name="OVERHEID.Gemeente/DC.creator">Veere</meta:user-defined>
    <meta:user-defined meta:name="OVERHEID.Informatietype/DC.type">officiële publicatie</meta:user-defined>
    <meta:user-defined meta:name="OVERHEIDop.Rubriek/DC.type">ruimtelijk plan of omgevingsdocument</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Ruimtelijkplan/OVERHEIDop.bekendmakingBetreffendePlan">NL.IMRO.0717.0193BPSupNooVro-VG01</meta:user-defined>
    <meta:user-defined meta:name="OVERHEIDop.Plansoort/OVERHEIDop.plansoort">bestemmings- of omgevingsplan</meta:user-defined>
    <dc:language>nl</dc:language>
    <meta:user-defined meta:name="OVERHEIDop.locatietype/OVERHEIDop.gebiedsmarkering">Weg</meta:user-defined>
    <meta:user-defined meta:name="DC.title">VASTGESTELD BESTEMMINGSPLAN ‘VERPLAATSING SUPERMARKT VROUWENPOLDER’ en OMGEVINGSVERGUNNING ACTIVITEIT BOUWEN SUPERMARKT</meta:user-defined>
    <meta:user-defined meta:name="OVERHEIDop.datumEindeReactietermijn">2024-08-23</meta:user-defined>
    <meta:user-defined meta:name="OVERHEIDop.terinzageleggingBG">https://www.veere.nl/gecoordineerde-planologische-procedure-verplaatsing-supermarkt-vrouwenpolder.</meta:user-defined>
    <meta:user-defined meta:name="DCTERMS.W3CDTF/DCTERMS.available">2024-07-10</meta:user-defined>
    <meta:user-defined meta:name="DCTERMS.W3CDTF/OVERHEIDop.jaargang">2024</meta:user-defined>
    <meta:user-defined meta:name="OVERHEIDop.publicationIssue">302076</meta:user-defined>
    <meta:user-defined meta:name="OVERHEIDop.GmbID/DC.identifier">gmb-2024-302076</meta:user-defined>
    <meta:user-defined meta:name="OVERHEIDop.versieInformatie"/>
  </office:meta>
</office:document-meta>
</file>