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rkzaamheden pleinen Kloosterlaa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Etten-Leur voert binnenkort onderhoud uit aan de doodlopende straten en pleinen van de Kloosterlaan. Om de bewoners te betrekken en hun mening te horen, is er een voorlopig ontwerp opgesteld dat binnenkort te bekijken is. </text:p>
            <text:p text:style-name="al"/>
            <text:p text:style-name="al">Informatiebijeenkomst</text:p>
            <text:p text:style-name="al">Op woensdag 4 september kunnen bewoners het ontwerp inzien tijdens een informatiebijeenkomst in Basisschool de Hasselbraam aan de Beukenlaan 45. De bijeenkomst is van 18.30 tot 20.30 uur. De inloop is vrij, waardoor aanmelden vooraf niet nodig is. Voor wie niet in de gelegenheid is om de bijeenkomst bij te wonen, is het ontwerp ook online beschikbaar. Vanaf nu kan het voorlopige ontwerp digitaal bekeken worden op www.etten-leurmakenwesamen.nl/werkaandeweg. Klik op de locatiemarker van het project ‘Kloosterlaan’ of zoek het project in de lijst onder de kaart. </text:p>
            <text:p text:style-name="al">Reageren op het ontwerp</text:p>
            <text:p text:style-name="al">Een reactie op het ontwerp indienen kan tot maandag 9 september. Dit kan tijdens de informatiebijeenkomst, of via e-mail naar info@etten-leur.nl t.a.v. Edward van Swieten, of per post naar Gemeente Etten-Leur, t.a.v. Edward van Swieten, Antwoordnummer 4, 4870 VB Etten-Leur. Het is belangrijk om duidelijk aan te geven over welke locatie de reactie gaat en waar de feedback specifiek over gaat. We beoordelen alle reacties en nemen deze waar mogelijk mee in het definitieve ontwerp. Na afronding van het definitieve ontwerp worden de bewoners geïnformeerd over de verwerkte reactie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01803</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803</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803</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2/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Werkzaamheden pleinen Kloosterlaan</meta:user-defined>
    <meta:user-defined meta:name="DCTERMS.W3CDTF/DCTERMS.available">2024-07-10</meta:user-defined>
    <meta:user-defined meta:name="DCTERMS.W3CDTF/OVERHEIDop.jaargang">2024</meta:user-defined>
    <meta:user-defined meta:name="OVERHEIDop.publicationIssue">301803</meta:user-defined>
    <meta:user-defined meta:name="OVERHEIDop.GmbID/DC.identifier">gmb-2024-301803</meta:user-defined>
    <meta:user-defined meta:name="OVERHEIDop.versieInformatie"/>
  </office:meta>
</office:document-meta>
</file>