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bouwen van een nieuwe woning aan de Barrahûs kavel E en F in Leeuwarden (OV-2024-003908)</text:p>
      <text:section text:name="zakelijke-mededeling_id1-3-2" text:style-name="zakelijke-mededeling">
        <text:section text:name="zakelijke-mededeling-tekst_id1-3-2-1" text:style-name="zakelijke-mededeling-tekst">
          <text:section text:name="tekst_id1-3-2-1-1" text:style-name="tekst">
            <text:p text:style-name="common-al">Gemeente Leeuwarden heeft een aanvraag voor een omgevingsvergunning ontvangen. De vergunning is aangevraagd voor het bouwen van een nieuwe woning aan de Barrahûs kavel E en F in Leeuwarden. Bij ons geregistreerd onder kenmerk: OV-2024-003908.</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Wanneer neemt de gemeente Leeuwarden een besluit over de aanvraag van de vergunning?</text:span>
          </text:p>
            <text:p text:style-name="common-al">De gemeente Leeuwarden heeft de aanvraag voor een omgevingsvergunning ontvangen op 05-07-2024. De gemeente Leeuwarden neemt daarover waarschijnlijk voor 30-08-2024 een besluit. Als de vergunning wordt verleend, publiceert de gemeente Leeuwarden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een email sturen naar vergunningen@leeuwarden.nl of bellen naar het telefoonnummer 140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01411</text:span><text:line-break/><text:date style:data-style-name="dag" text:fixed="true" text:date-value="2024-07-10"/><text:line-break/><text:date style:data-style-name="jaar" text:fixed="true" text:date-value="2024-07-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1411</text:span><text:date style:data-style-name="nicedate" text:fixed="true" text:date-value="2024-07-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1411</text:span><text:date style:data-style-name="nicedate" text:fixed="true" text:date-value="2024-07-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3/xml/MC-DRP-OmgevingsvergunningAanvraa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4-003908</meta:user-defined>
    <dc:language>nl</dc:language>
    <meta:user-defined meta:name="OVERHEIDop.locatietype/OVERHEIDop.gebiedsmarkering">Vlak</meta:user-defined>
    <meta:user-defined meta:name="DC.title">Aanvraag omgevingsvergunning voor het bouwen van een nieuwe woning aan de Barrahûs kavel E en F in Leeuwarden (OV-2024-003908)</meta:user-defined>
    <meta:user-defined meta:name="DCTERMS.W3CDTF/DCTERMS.available">2024-07-10</meta:user-defined>
    <meta:user-defined meta:name="DCTERMS.W3CDTF/OVERHEIDop.jaargang">2024</meta:user-defined>
    <meta:user-defined meta:name="OVERHEIDop.publicationIssue">301411</meta:user-defined>
    <meta:user-defined meta:name="OVERHEIDop.GmbID/DC.identifier">gmb-2024-301411</meta:user-defined>
    <meta:user-defined meta:name="OVERHEIDop.versieInformatie"/>
  </office:meta>
</office:document-meta>
</file>