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te Kollum aan de Voorstraat, Eyso de Wendstraat, Ooster- en Westerdiepswal en Tjerk Hiddesstr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Kollum aan de Voorstraat, Eyso de Wendstraat, Ooster- en Westerdiepswal en Tjerk Hiddesstraat, het organiseren van Bouwvakfeest Kollum van 21 t/m 24 augustus 2024 (aanvraag is ontvangen op 25 jun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1385</text:span><text:line-break/><text:date style:data-style-name="dag" text:fixed="true" text:date-value="2024-07-17"/><text:line-break/><text:date style:data-style-name="jaar" text:fixed="true" text:date-value="2024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1385</text:span><text:date style:data-style-name="nicedate" text:fixed="true" text:date-value="2024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1385</text:span><text:date style:data-style-name="nicedate" text:fixed="true" text:date-value="2024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31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564</meta:user-defined>
    <dc:language>nl</dc:language>
    <meta:user-defined meta:name="OVERHEIDop.locatietype/OVERHEIDop.gebiedsmarkering">Woonplaats</meta:user-defined>
    <meta:user-defined meta:name="DC.title">Aanvraag evenementenvergunning te Kollum aan de Voorstraat, Eyso de Wendstraat, Ooster- en Westerdiepswal en Tjerk Hiddesstraat</meta:user-defined>
    <meta:user-defined meta:name="DCTERMS.W3CDTF/DCTERMS.available">2024-07-17</meta:user-defined>
    <meta:user-defined meta:name="DCTERMS.W3CDTF/OVERHEIDop.jaargang">2024</meta:user-defined>
    <meta:user-defined meta:name="OVERHEIDop.publicationIssue">301385</meta:user-defined>
    <meta:user-defined meta:name="OVERHEIDop.GmbID/DC.identifier">gmb-2024-301385</meta:user-defined>
    <meta:user-defined meta:name="OVERHEIDop.versieInformatie"/>
  </office:meta>
</office:document-meta>
</file>