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Voorstraat en Eyso de Wendstraa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 aan de Voorstraat en Eyso de Wendstraat, het organiseren van Zomermarkt Kollum op 23 augustus 2024 (aanvraag is ontvangen op 25 jun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338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338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338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63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evenementenvergunning aan de Voorstraat en Eyso de Wendstraat te Kollum</meta:user-defined>
    <meta:user-defined meta:name="DCTERMS.W3CDTF/DCTERMS.available">2024-07-17</meta:user-defined>
    <meta:user-defined meta:name="DCTERMS.W3CDTF/OVERHEIDop.jaargang">2024</meta:user-defined>
    <meta:user-defined meta:name="OVERHEIDop.publicationIssue">301338</meta:user-defined>
    <meta:user-defined meta:name="OVERHEIDop.GmbID/DC.identifier">gmb-2024-301338</meta:user-defined>
    <meta:user-defined meta:name="OVERHEIDop.versieInformatie"/>
  </office:meta>
</office:document-meta>
</file>