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Vierambachtsstraat 28A-0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5.1. Omgevingswet). </text:p>
            <text:p text:style-name="common-al">Vierambachtsstraat 28A-02, 3023AN, transformeren van een op de derde verdieping voorheen gedeelde bergzolder naar een appartement (aanvraagdatum 26-06-2024, dossiernummer OMV.24.06.00358). </text:p>
            <text:p text:style-name="common-al">Informatie aangevraagde vergunningen. 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00757</text:span><text:line-break/><text:date style:data-style-name="dag" text:fixed="true" text:date-value="2024-07-10"/><text:line-break/><text:date style:data-style-name="jaar" text:fixed="true" text:date-value="2024-07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0757</text:span><text:date style:data-style-name="nicedate" text:fixed="true" text:date-value="2024-07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0757</text:span><text:date style:data-style-name="nicedate" text:fixed="true" text:date-value="2024-07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6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Vierambachtsstraat 28A-02</meta:user-defined>
    <meta:user-defined meta:name="DCTERMS.W3CDTF/DCTERMS.available">2024-07-10</meta:user-defined>
    <meta:user-defined meta:name="DCTERMS.W3CDTF/OVERHEIDop.jaargang">2024</meta:user-defined>
    <meta:user-defined meta:name="OVERHEIDop.publicationIssue">300757</meta:user-defined>
    <meta:user-defined meta:name="OVERHEIDop.GmbID/DC.identifier">gmb-2024-300757</meta:user-defined>
    <meta:user-defined meta:name="OVERHEIDop.versieInformatie"/>
  </office:meta>
</office:document-meta>
</file>