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Ontvangst aanvraag beschikking : 7 juli 2024</text:p>
      <text:section text:name="zakelijke-mededeling_id1-3-2" text:style-name="zakelijke-mededeling">
        <text:section text:name="zakelijke-mededeling-tekst_id1-3-2-1" text:style-name="zakelijke-mededeling-tekst">
          <text:section text:name="tekst_id1-3-2-1-1" text:style-name="tekst">
            <text:p text:style-name="common-al">Op 7 juli 2024 is een aanvraag ontvangen voor afwijken van de regels van het omgevingsplan gebruik dakopbouw op locatie Zwartveen 11, 5102GJ Dongen . De aanvraag is geregistreerd onder zaaknummer Z2024-00000918. De aanvraag betreft de volgende activiteiten:</text:p>
            <text:p text:style-name="common-al">- afwijken van de regels van het omgevingsplan gebruik dakopbouw</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dongen.nl onder vermelding van het zaaknummer.</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300635</text:span><text:line-break/><text:date style:data-style-name="dag" text:fixed="true" text:date-value="2024-07-10"/><text:line-break/><text:date style:data-style-name="jaar" text:fixed="true" text:date-value="2024-07-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0635</text:span><text:date style:data-style-name="nicedate" text:fixed="true" text:date-value="2024-07-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0635</text:span><text:date style:data-style-name="nicedate" text:fixed="true" text:date-value="2024-07-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3/xml/MC-DRP-OmgevingsvergunningAanvraa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4-00000918</meta:user-defined>
    <meta:user-defined meta:name="DCTERMS.abstract">Zwartveen 11, 5102GJ Dongen</meta:user-defined>
    <dc:language>nl</dc:language>
    <meta:user-defined meta:name="OVERHEIDop.locatietype/OVERHEIDop.gebiedsmarkering">Vlak</meta:user-defined>
    <meta:user-defined meta:name="DC.title">Ontvangst aanvraag beschikking : 7 juli 2024</meta:user-defined>
    <meta:user-defined meta:name="DCTERMS.W3CDTF/DCTERMS.available">2024-07-10</meta:user-defined>
    <meta:user-defined meta:name="DCTERMS.W3CDTF/OVERHEIDop.jaargang">2024</meta:user-defined>
    <meta:user-defined meta:name="OVERHEIDop.publicationIssue">300635</meta:user-defined>
    <meta:user-defined meta:name="OVERHEIDop.GmbID/DC.identifier">gmb-2024-300635</meta:user-defined>
    <meta:user-defined meta:name="OVERHEIDop.versieInformatie"/>
  </office:meta>
</office:document-meta>
</file>