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Brucknerlaan 92 te Utrecht,  HZ_WABO-23-372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ucknerlaan 92 te Utrecht</text:p>
            <text:p text:style-name="common-al">HZ_WABO-23-37232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049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49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49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Brucknerlaan 92 te Utrecht,  HZ_WABO-23-37232</meta:user-defined>
    <meta:user-defined meta:name="DCTERMS.W3CDTF/DCTERMS.available">2024-01-17</meta:user-defined>
    <meta:user-defined meta:name="DCTERMS.W3CDTF/OVERHEIDop.jaargang">2024</meta:user-defined>
    <meta:user-defined meta:name="OVERHEIDop.publicationIssue">30049</meta:user-defined>
    <meta:user-defined meta:name="OVERHEIDop.GmbID/DC.identifier">gmb-2024-30049</meta:user-defined>
    <meta:user-defined meta:name="OVERHEIDop.versieInformatie"/>
  </office:meta>
</office:document-meta>
</file>