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achterdakvlak, Zilverstraat 42, 3511VB Utrecht,  GU-Z2024-00121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ilverstraat 42, 3511VB Utrecht</text:p>
            <text:p text:style-name="common-al">GU-Z2024-0012101</text:p>
            <text:p text:style-name="common-al">Toelichting: het bouwen van een dakkapel op het achte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0427</text:span><text:line-break/><text:date style:data-style-name="dag" text:fixed="true" text:date-value="2024-07-10"/><text:line-break/><text:date style:data-style-name="jaar" text:fixed="true" text:date-value="2024-07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42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0427</text:span><text:date style:data-style-name="nicedate" text:fixed="true" text:date-value="2024-07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2101</meta:user-defined>
    <meta:user-defined meta:name="DCTERMS.abstract">Verlenging beslistermijn omgevingsvergunning, het bouwen van een dakkapel op het achterdakvlak, Zilverstraat 42, 3511VB Utrecht,  GU-Z2024-0012101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achterdakvlak, Zilverstraat 42, 3511VB Utrecht,  GU-Z2024-0012101</meta:user-defined>
    <meta:user-defined meta:name="DCTERMS.W3CDTF/DCTERMS.available">2024-07-10</meta:user-defined>
    <meta:user-defined meta:name="DCTERMS.W3CDTF/OVERHEIDop.jaargang">2024</meta:user-defined>
    <meta:user-defined meta:name="OVERHEIDop.publicationIssue">300427</meta:user-defined>
    <meta:user-defined meta:name="OVERHEIDop.GmbID/DC.identifier">gmb-2024-300427</meta:user-defined>
    <meta:user-defined meta:name="OVERHEIDop.versieInformatie"/>
  </office:meta>
</office:document-meta>
</file>