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omgevingsvergunning, bouw 17 woningen (herontwikkeling op verleende vergunning), Beltmolen 4 t/m 18 (even) en Rosmolen 1 t/m 17 (oneven) Zwolle Breezicht Noord [Zaaknummer 0193ESUITE139740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30-06-2024</text:p>
            <text:p text:style-name="common-al">
            <text:span text:style-name="nadrukvet">Locatie:</text:span> Beltmolen 4 t/m 18 (even) en Rosmolen 1 t/m 17 (oneven) Zwolle Breezicht Noord</text:p>
            <text:p text:style-name="common-al">
            <text:span text:style-name="nadrukvet">Zaakomschrijving:</text:span> het bouwen van 17 woningen (herontwikkeling op verleende vergunning voor 35 woningen waarvan reeds 18 gebouwd)</text:p>
            <text:p text:style-name="common-al">
            <text:span text:style-name="nadrukvet">Zaaknummer:</text:span> 0193ESUITE1397402024</text:p>
            <text:p text:style-name="common-al">
            <text:span text:style-name="nadrukvet">Activiteiten:</text:span> bouwactiviteit technisch</text:p>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ergunningen, bereikbaar op telefoonnummer 14038.</text:p>
            <text:p text:style-name="common-al">De aanvraag kan op verzoek ook digitaal worden toegezonden. Hiervoor kunt u een e-mail sturen naar <text:a xlink:href="omgevingsvergunning@zwolle.nl" xlink:type="simple">omgevingsvergunning@zwolle.nl</text:a> onder vermelding van zaaknummer 0193ESUITE1397402024.</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omgevingsvergunning@zwolle.nl" xlink:type="simple">omgevingsvergunning@zwolle.nl</text:a>. Een brief kan worden gericht aan: afdeling Fysieke Leefomgeving, sectie Vergunningen,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39740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299240</text:span><text:line-break/><text:date style:data-style-name="dag" text:fixed="true" text:date-value="2024-07-09"/><text:line-break/><text:date style:data-style-name="jaar" text:fixed="true" text:date-value="2024-07-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9240</text:span><text:date style:data-style-name="nicedate" text:fixed="true" text:date-value="2024-07-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9240</text:span><text:date style:data-style-name="nicedate" text:fixed="true" text:date-value="2024-07-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3/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397402024</meta:user-defined>
    <meta:user-defined meta:name="DCTERMS.abstract">het bouwen van 17 woningen (herontwikkeling op verleende vergunning voor 35 woningen waarvan reeds 18 gebouwd)</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bouw 17 woningen (herontwikkeling op verleende vergunning), Beltmolen 4 t/m 18 (even) en Rosmolen 1 t/m 17 (oneven) Zwolle Breezicht Noord [Zaaknummer 0193ESUITE1397402024]</meta:user-defined>
    <meta:user-defined meta:name="DCTERMS.W3CDTF/DCTERMS.available">2024-07-09</meta:user-defined>
    <meta:user-defined meta:name="DCTERMS.W3CDTF/OVERHEIDop.jaargang">2024</meta:user-defined>
    <meta:user-defined meta:name="OVERHEIDop.publicationIssue">299240</meta:user-defined>
    <meta:user-defined meta:name="OVERHEIDop.GmbID/DC.identifier">gmb-2024-299240</meta:user-defined>
    <meta:user-defined meta:name="OVERHEIDop.versieInformatie"/>
  </office:meta>
</office:document-meta>
</file>