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(kap) verleend Hermanus van der Tuukhof 2 1065VW Amsterdam, Hermanus van der Tuukhof 38 1065V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llen van 9 houtopstanden op de locatie ter hoogte van Hermanus van der Tuukhof 2 en 38</text:p>
            <text:p text:style-name="common-al">Besluit: verleend</text:p>
            <text:p text:style-name="common-al">Besluit verzonden op: 04-07-2024</text:p>
            <text:p text:style-name="common-al">Zaakadres: Hermanus van der Tuukhof 2 1065VW Amsterdam, Hermanus van der Tuukhof 38 1065VZ Amsterdam</text:p>
            <text:p text:style-name="common-al">Zaaknummer: Z2024-005374</text:p>
            <text:p text:style-name="common-al">DSO-nummer: 202403130143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4-005374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7-2024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7164</text:span><text:line-break/><text:date style:data-style-name="dag" text:fixed="true" text:date-value="2024-07-08"/><text:line-break/><text:date style:data-style-name="jaar" text:fixed="true" text:date-value="2024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7164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7164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4-005374</meta:user-defined>
    <meta:user-defined meta:name="DCTERMS.abstract">vellen van 9 houtopstanden op de locatie ter hoogte van Hermanus van der Tuukhof 2 en 38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(kap) verleend Hermanus van der Tuukhof 2 1065VW Amsterdam, Hermanus van der Tuukhof 38 1065VZ Amsterdam</meta:user-defined>
    <meta:user-defined meta:name="DCTERMS.W3CDTF/DCTERMS.available">2024-07-08</meta:user-defined>
    <meta:user-defined meta:name="DCTERMS.W3CDTF/OVERHEIDop.jaargang">2024</meta:user-defined>
    <meta:user-defined meta:name="OVERHEIDop.publicationIssue">297164</meta:user-defined>
    <meta:user-defined meta:name="OVERHEIDop.GmbID/DC.identifier">gmb-2024-297164</meta:user-defined>
    <meta:user-defined meta:name="OVERHEIDop.versieInformatie"/>
  </office:meta>
</office:document-meta>
</file>