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Bloemgaarde 29, 1902HA Castricum, het bouwen van een schuur, datum ontvangst 3 juli 2024 (Z2024-000039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296959</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959</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959</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3930</meta:user-defined>
    <meta:user-defined meta:name="DCTERMS.abstract">Bloemgaarde 29, 1902HA Castricum, het bouwen van een schuur, datum ontvangst 3 juli 2024 (Z2024-00003930)</meta:user-defined>
    <dc:language>nl</dc:language>
    <meta:user-defined meta:name="OVERHEIDop.locatietype/OVERHEIDop.gebiedsmarkering">Punt</meta:user-defined>
    <meta:user-defined meta:name="OVERHEIDop.locatietype/OVERHEIDop.gebiedsmarkering">Vlak</meta:user-defined>
    <meta:user-defined meta:name="DC.title">Gemeente Castricum, ontvangen aanvraag omgevingsvergunning, Bloemgaarde 29, 1902HA Castricum, het bouwen van een schuur, datum ontvangst 3 juli 2024 (Z2024-00003930)</meta:user-defined>
    <meta:user-defined meta:name="DCTERMS.W3CDTF/DCTERMS.available">2024-07-08</meta:user-defined>
    <meta:user-defined meta:name="DCTERMS.W3CDTF/OVERHEIDop.jaargang">2024</meta:user-defined>
    <meta:user-defined meta:name="OVERHEIDop.publicationIssue">296959</meta:user-defined>
    <meta:user-defined meta:name="OVERHEIDop.GmbID/DC.identifier">gmb-2024-296959</meta:user-defined>
    <meta:user-defined meta:name="OVERHEIDop.versieInformatie"/>
  </office:meta>
</office:document-meta>
</file>