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BOUWEN OMGEVINGSVERGUNNING – OISTERWIJKSTRAAT 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Oisterwijkstraat 8 Vught, verduurzamen en verbouwen woning, Z24-27969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96565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565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565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OISTERWIJKSTRAAT 8 VUGHT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6565</meta:user-defined>
    <meta:user-defined meta:name="OVERHEIDop.GmbID/DC.identifier">gmb-2024-296565</meta:user-defined>
    <meta:user-defined meta:name="OVERHEIDop.versieInformatie"/>
  </office:meta>
</office:document-meta>
</file>