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2 VLAGGENMASTEN, DS KINGWEG VOOR NUMMER 3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plaatsen van 2 vlaggenmasten op het perceel Ds Kingweg voor nummer 3 te Heerenveen (03-07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96246</text:span><text:line-break/><text:date style:data-style-name="dag" text:fixed="true" text:date-value="2024-07-08"/><text:line-break/><text:date style:data-style-name="jaar" text:fixed="true" text:date-value="2024-07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6246</text:span><text:date style:data-style-name="nicedate" text:fixed="true" text:date-value="2024-07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6246</text:span><text:date style:data-style-name="nicedate" text:fixed="true" text:date-value="2024-07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3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40885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DC.title">AANVRAAG OMGEVINGSVERGUNNING, PLAATSEN VAN 2 VLAGGENMASTEN, DS KINGWEG VOOR NUMMER 3 TE HEERENVEEN</meta:user-defined>
    <meta:user-defined meta:name="DCTERMS.W3CDTF/DCTERMS.available">2024-07-08</meta:user-defined>
    <meta:user-defined meta:name="DCTERMS.W3CDTF/OVERHEIDop.jaargang">2024</meta:user-defined>
    <meta:user-defined meta:name="OVERHEIDop.publicationIssue">296246</meta:user-defined>
    <meta:user-defined meta:name="OVERHEIDop.GmbID/DC.identifier">gmb-2024-296246</meta:user-defined>
    <meta:user-defined meta:name="OVERHEIDop.versieInformatie"/>
  </office:meta>
</office:document-meta>
</file>