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4.429181</text:p>
            <text:p text:style-name="al"/>
            <text:p text:style-name="al">Onderwerp: tijdelijk gesloten verklaring in verband met het organiseren van Gondelvaart Aldeboarn.</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30 augustus 2024 in Aldeboarn wordt georganiseerd;</text:p>
              </text:list-item>
              <text:list-item text:style-override="id1-3-2-1-1-10-2">
                <text:number>•</text:number>
                <text:p text:style-name="al">dat het noodzakelijk is om Prikwei ter hoogte van nummer 5 Aldeboarn, de rondweg vanaf richting Beetsterdyk, de Wjitteringswei vanaf richting Akkrum, Sparstrjitte, Boksleat, Lyclama’s Leantsje, Skoallereed en Tsjerkebuorren te de gedeeltelijk af te sluiten voor verkeer, omdat het bovengenoemde evenement (deels) zal plaatsvinden op deze weg;</text:p>
              </text:list-item>
              <text:list-item text:style-override="id1-3-2-1-1-10-3">
                <text:number>•</text:number>
                <text:p text:style-name="al">ter waarborging van de veiligheid van de bezoekers van het evenement is het noodzakelijk om deze weg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bedoelde wegen gelegen zijn binnen de gemeente Heerenveen en bij de gemeente Heerenveen in beheer zijn;</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span text:style-name="nadrukvet">besluiten</text:span>
          </text:p>
            <text:p text:style-name="al">op grond van bovenstaande overwegingen onderstaande wegen tijdelijk gesloten te verklaren voor voertuigen, ruiters en geleiders van rij- of trekdieren of vee, door plaatsing van borden conform model C1 van bijlage I van het RVV 1990. De gesloten verklaring geldt op 30 augustus 2024 tussen 19.00 uur en 00.00 uur.</text:p>
            <text:p text:style-name="al"/>
            <text:p text:style-name="al">
            <text:span text:style-name="nadrukvet">Aldeboarn, </text:span>
            <text:span text:style-name="nadrukvet">Prikwei</text:span>
            <text:span text:style-name="nadrukvet"> ter hoogte van nummer 5 Aldeboarn, de rondweg vanaf richting </text:span>
            <text:span text:style-name="nadrukvet">Beetsterdyk</text:span>
            <text:span text:style-name="nadrukvet">, de </text:span>
            <text:span text:style-name="nadrukvet">Wjitteringswei</text:span>
            <text:span text:style-name="nadrukvet"> vanaf richting Akkrum, </text:span>
            <text:span text:style-name="nadrukvet">Sparstrjitte</text:span>
            <text:span text:style-name="nadrukvet">, </text:span>
            <text:span text:style-name="nadrukvet">Boksleat</text:span>
            <text:span text:style-name="nadrukvet">, </text:span>
            <text:span text:style-name="nadrukvet">Lyclama’s</text:span>
            <text:span text:style-name="nadrukvet"/>
            <text:span text:style-name="nadrukvet">Leantsje</text:span>
            <text:span text:style-name="nadrukvet">, </text:span>
            <text:span text:style-name="nadrukvet">Skoallereed</text:span>
            <text:span text:style-name="nadrukvet"> en </text:span>
            <text:span text:style-name="nadrukvet">Tsjerkebuorren</text:span>
            <text:span text:style-name="nadrukvet">.</text:span>
          </text:p>
            <text:p text:style-name="al"/>
            <text:p text:style-name="al">Heerenveen, 3 juli 2024</text:p>
            <text:p text:style-name="al">Hoogachtend,</text:p>
            <text:p text:style-name="al">Burgemeester en wethouders van Heerenveen.</text:p>
            <text:p text:style-name="al">Namens dit college, </text:p>
            <text:p text:style-name="al">Afdelingshoofd Vergunningen, Toezicht en Handhaving,</text:p>
            <text:p text:style-name="al">S. 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96227</text:span><text:line-break/><text:date style:data-style-name="dag" text:fixed="true" text:date-value="2024-07-08"/><text:line-break/><text:date style:data-style-name="jaar" text:fixed="true" text:date-value="2024-07-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6227</text:span><text:date style:data-style-name="nicedate" text:fixed="true" text:date-value="2024-07-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6227</text:span><text:date style:data-style-name="nicedate" text:fixed="true" text:date-value="2024-07-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0/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Openbare orde en veiligheid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tijdelijk gesloten verklaring in verband met het organiseren van Gondelvaart - Prikwei ter hoogte van nummer 5 Aldeboarn, de rondweg vanaf richting Beetsterdyk, de Wjitteringswei vanaf richting Akkrum, Sparstrjitte, Boksleat, Lyclama's Leantsje, Skoallereed en Tsjerkebuorren</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C1</meta:user-defined>
    <dc:language>nl</dc:language>
    <meta:user-defined meta:name="OVERHEIDop.locatietype/OVERHEIDop.gebiedsmarkering">Vlak</meta:user-defined>
    <meta:user-defined meta:name="DC.title">Verkeersbesluit</meta:user-defined>
    <meta:user-defined meta:name="DCTERMS.W3CDTF/DCTERMS.available">2024-07-08</meta:user-defined>
    <meta:user-defined meta:name="DCTERMS.W3CDTF/OVERHEIDop.jaargang">2024</meta:user-defined>
    <meta:user-defined meta:name="OVERHEIDop.publicationIssue">296227</meta:user-defined>
    <meta:user-defined meta:name="OVERHEIDop.GmbID/DC.identifier">gmb-2024-296227</meta:user-defined>
    <meta:user-defined meta:name="OVERHEIDop.versieInformatie"/>
  </office:meta>
</office:document-meta>
</file>