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bouwen van bruggen en vlonders en het renoveren van een stationsoverkapping, Centraal park - Marseillepad/Nicolaasplein te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4-075865</text:p>
            <text:p text:style-name="common-al">Het product: Omgevingsvergunning</text:p>
            <text:p text:style-name="common-al">De omschrijving van de zaak: Het bouwen van bruggen en vlonders en het renoveren van een stationsoverkapping.</text:p>
            <text:p text:style-name="common-al">De ontvangstdatum van de zaak: 15-05-2024</text:p>
            <text:p text:style-name="common-al">De globale locatie: Centraal park -  Marseillepad/Nicolaasplein te Zoetermeer</text:p>
            <text:p text:style-name="common-al">
            <text:span text:style-name="nadrukvet">Besluitgegevens</text:span>
          </text:p>
            <text:p text:style-name="common-al">De besluitdatum: 04-07-2024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295670</text:span><text:line-break/><text:date style:data-style-name="dag" text:fixed="true" text:date-value="2024-07-08"/><text:line-break/><text:date style:data-style-name="jaar" text:fixed="true" text:date-value="2024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670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670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4-075865</meta:user-defined>
    <meta:user-defined meta:name="DCTERMS.abstract">het bouwen van bruggen, vlonders en renoveren van een gemeentelijk monume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termijnverlenging omgevingsvergunning voor het bouwen van bruggen en vlonders en het renoveren van een stationsoverkapping, Centraal park - Marseillepad/Nicolaasplein te Zoetermeer.</meta:user-defined>
    <meta:user-defined meta:name="DCTERMS.W3CDTF/DCTERMS.available">2024-07-08</meta:user-defined>
    <meta:user-defined meta:name="DCTERMS.W3CDTF/OVERHEIDop.jaargang">2024</meta:user-defined>
    <meta:user-defined meta:name="OVERHEIDop.publicationIssue">295670</meta:user-defined>
    <meta:user-defined meta:name="OVERHEIDop.GmbID/DC.identifier">gmb-2024-295670</meta:user-defined>
    <meta:user-defined meta:name="OVERHEIDop.versieInformatie"/>
  </office:meta>
</office:document-meta>
</file>