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7 jun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ni 2024 is een melding ontvangen waarvoor geen vergunningsplicht geldt voor de locatie Heuvel 1t/m 7 A Dongen. De melding is geregistreerd onder zaaknummer Z2024-00000899. De melding betreft:</text:p>
            <text:p text:style-name="common-al">- Saneren van de bodem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295549</text:span><text:line-break/><text:date style:data-style-name="dag" text:fixed="true" text:date-value="2024-07-08"/><text:line-break/><text:date style:data-style-name="jaar" text:fixed="true" text:date-value="2024-07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5549</text:span><text:date style:data-style-name="nicedate" text:fixed="true" text:date-value="2024-07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5549</text:span><text:date style:data-style-name="nicedate" text:fixed="true" text:date-value="2024-07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39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4-00000899</meta:user-defined>
    <meta:user-defined meta:name="DCTERMS.abstract">Heuvel 1t/m 7 A Dong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Ontvangst melding, : 27 juni 2024</meta:user-defined>
    <meta:user-defined meta:name="DCTERMS.W3CDTF/DCTERMS.available">2024-07-08</meta:user-defined>
    <meta:user-defined meta:name="DCTERMS.W3CDTF/OVERHEIDop.jaargang">2024</meta:user-defined>
    <meta:user-defined meta:name="OVERHEIDop.publicationIssue">295549</meta:user-defined>
    <meta:user-defined meta:name="OVERHEIDop.GmbID/DC.identifier">gmb-2024-295549</meta:user-defined>
    <meta:user-defined meta:name="OVERHEIDop.versieInformatie"/>
  </office:meta>
</office:document-meta>
</file>