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omgevingsvergunning Apolloweg 145 Leeuwarden, (11035735) bouwen van een carport - overkapping, verzenddatum 04-01-2024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rtikel 35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29534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34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34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getrokken omgevingsvergunning Apolloweg 145 Leeuwarden, (11035735) bouwen van een carport - overkapping, verzenddatum 04-01-2024.</meta:user-defined>
    <meta:user-defined meta:name="DCTERMS.W3CDTF/DCTERMS.available">2024-01-17</meta:user-defined>
    <meta:user-defined meta:name="DCTERMS.W3CDTF/OVERHEIDop.jaargang">2024</meta:user-defined>
    <meta:user-defined meta:name="OVERHEIDop.publicationIssue">29534</meta:user-defined>
    <meta:user-defined meta:name="OVERHEIDop.GmbID/DC.identifier">gmb-2024-29534</meta:user-defined>
    <meta:user-defined meta:name="OVERHEIDop.versieInformatie"/>
  </office:meta>
</office:document-meta>
</file>