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OMGEVINGSPLANACTIVITEIT BOUWEN – DE KIKVORSCH 5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De Kikvorsch 5 Vught, Plaatsen van 8 nieuwe lichtmasten (veld 7), Z24-278727.</text:p>
            <text:p text:style-name="common-al">De vergunning is verzonden op 2 jul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93510</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510</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510</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OMGEVINGSPLANACTIVITEIT BOUWEN – DE KIKVORSCH 5 VUGHT</meta:user-defined>
    <meta:user-defined meta:name="DCTERMS.W3CDTF/DCTERMS.available">2024-07-10</meta:user-defined>
    <meta:user-defined meta:name="DCTERMS.W3CDTF/OVERHEIDop.jaargang">2024</meta:user-defined>
    <meta:user-defined meta:name="OVERHEIDop.publicationIssue">293510</meta:user-defined>
    <meta:user-defined meta:name="OVERHEIDop.GmbID/DC.identifier">gmb-2024-293510</meta:user-defined>
    <meta:user-defined meta:name="OVERHEIDop.versieInformatie"/>
  </office:meta>
</office:document-meta>
</file>