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Meerberg 27 het plaatsen van een dakkapel voor- en achterzijde aan De Meerberg 27, 4849 AH D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De Meerberg 27, 4849 AH Dorst,</text:span> De Meerberg 27 het plaatsen van een dakkapel voor- en achterzijde (1049614 ontvangen 02-07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49614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92670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2670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2670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49614</meta:user-defined>
    <dc:language>nl</dc:language>
    <meta:user-defined meta:name="OVERHEIDop.locatietype/OVERHEIDop.gebiedsmarkering">Punt</meta:user-defined>
    <meta:user-defined meta:name="DC.title">Aanvraag vergunning voor De Meerberg 27 het plaatsen van een dakkapel voor- en achterzijde aan De Meerberg 27, 4849 AH Dorst</meta:user-defined>
    <meta:user-defined meta:name="DCTERMS.W3CDTF/DCTERMS.available">2024-07-11</meta:user-defined>
    <meta:user-defined meta:name="DCTERMS.W3CDTF/OVERHEIDop.jaargang">2024</meta:user-defined>
    <meta:user-defined meta:name="OVERHEIDop.publicationIssue">292670</meta:user-defined>
    <meta:user-defined meta:name="OVERHEIDop.GmbID/DC.identifier">gmb-2024-292670</meta:user-defined>
    <meta:user-defined meta:name="OVERHEIDop.versieInformatie"/>
  </office:meta>
</office:document-meta>
</file>