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Gerbrandtslaan 13, 1871AP Schoorl, het bouwen van een woning, verzenddatum 2 juli 2024 (Z2024-0000269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common-al">Dan adviseren wij om het plan met de aanvrager te bespreken. U kunt ook bij ons de aanvraag van de vergunning bekijken en hierover vragen stellen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292298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298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298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2694</meta:user-defined>
    <meta:user-defined meta:name="DCTERMS.abstract">Gerbrandtslaan 13, 1871AP Schoorl, het bouwen van een woning, verzenddatum 2 juli 2024 (Z2024-00002694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Gerbrandtslaan 13, 1871AP Schoorl, het bouwen van een woning, verzenddatum 2 juli 2024 (Z2024-00002694)</meta:user-defined>
    <meta:user-defined meta:name="DCTERMS.W3CDTF/DCTERMS.available">2024-07-04</meta:user-defined>
    <meta:user-defined meta:name="DCTERMS.W3CDTF/OVERHEIDop.jaargang">2024</meta:user-defined>
    <meta:user-defined meta:name="OVERHEIDop.publicationIssue">292298</meta:user-defined>
    <meta:user-defined meta:name="OVERHEIDop.GmbID/DC.identifier">gmb-2024-292298</meta:user-defined>
    <meta:user-defined meta:name="OVERHEIDop.versieInformatie"/>
  </office:meta>
</office:document-meta>
</file>