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mgevingswet verleend - Oceanenweg 19, Amsterdam - bouwen in afwijking van verleende omgevingsvergunning, zaaknummer 11922958 - Cargill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in afwijking van een eerder verleende omgevingsvergunning van 6 juni 2023 met zaaknummer 11922958 en OLO-nummer 7662645. Dit voor het bouwen van een Steam Boiler met een overkapping op het terrein gelegen aan de Oceanenweg 19 te Amsterdam. De afwijking heeft betrekking op een wijziging van de fundering en het vervallen van de overkapping.</text:p>
            <text:p text:style-name="common-al">Aanvrager: Cargill B.V.</text:p>
            <text:p text:style-name="common-al">Zaaknummer: 12726864</text:p>
            <text:p text:style-name="common-al">DSO nummer: 2024040401167</text:p>
            <text:p text:style-name="common-al">Uitkomst besluit: verlenen</text:p>
            <text:p text:style-name="common-al">Datum besluit: 01-07-2024</text:p>
            <text:p text:style-name="common-al">Bezwaar in te dienen voor: 13-08-2024</text:p>
            <text:p text:style-name="common-al">Namens: Gemeente Amsterdam</text:p>
            <text:p text:style-name="common-al">Wilt u de gepubliceerde documenten behorende bij deze bekendmaking in zien klik dan <text:a xlink:href="https://edataloket.odnzkg.nl/?q={&quot;search&quot;:&quot;12922974&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1362</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362</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362</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922974</meta:user-defined>
    <meta:user-defined meta:name="DCTERMS.abstract">Bekendmaking van Gemeente Amsterdam</meta:user-defined>
    <dc:language>nl</dc:language>
    <meta:user-defined meta:name="OVERHEIDop.locatietype/OVERHEIDop.gebiedsmarkering">Punt</meta:user-defined>
    <meta:user-defined meta:name="DC.title">Vergunning Omgevingswet verleend - Oceanenweg 19, Amsterdam - bouwen in afwijking van verleende omgevingsvergunning, zaaknummer 11922958 - Cargill B.V.</meta:user-defined>
    <meta:user-defined meta:name="DCTERMS.W3CDTF/DCTERMS.available">2024-07-04</meta:user-defined>
    <meta:user-defined meta:name="DCTERMS.W3CDTF/OVERHEIDop.jaargang">2024</meta:user-defined>
    <meta:user-defined meta:name="OVERHEIDop.publicationIssue">291362</meta:user-defined>
    <meta:user-defined meta:name="OVERHEIDop.GmbID/DC.identifier">gmb-2024-291362</meta:user-defined>
    <meta:user-defined meta:name="OVERHEIDop.versieInformatie"/>
  </office:meta>
</office:document-meta>
</file>