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tussen Vijcie 4 en Vijcie 7 kadastrale aanduiding WKD00R4063 te Sleeuwijk woning bouw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tussen Vijcie 4 en Vijcie 7 Sleeuwijk woning bouwen  aan tussen Vijcie 4 en 7 Sleeuwijk,  (WKD00) R 4063 (2024-026534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6-2024. De gemeente neemt daarover waarschijnlijk voor 19-08-2024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290151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0151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0151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026534</meta:user-defined>
    <meta:user-defined meta:name="DCTERMS.abstract">woning bouwen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Gemeente Altena - Aanvraag vergunning voor tussen Vijcie 4 en Vijcie 7 kadastrale aanduiding WKD00R4063 te Sleeuwijk woning bouwen</meta:user-defined>
    <meta:user-defined meta:name="DCTERMS.W3CDTF/DCTERMS.available">2024-07-03</meta:user-defined>
    <meta:user-defined meta:name="DCTERMS.W3CDTF/OVERHEIDop.jaargang">2024</meta:user-defined>
    <meta:user-defined meta:name="OVERHEIDop.publicationIssue">290151</meta:user-defined>
    <meta:user-defined meta:name="OVERHEIDop.GmbID/DC.identifier">gmb-2024-290151</meta:user-defined>
    <meta:user-defined meta:name="OVERHEIDop.versieInformatie"/>
  </office:meta>
</office:document-meta>
</file>