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de bouw van een berging - Dollard 36, 9204CP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Dollard 36, 9204CP Drachten, de bouw van een berging, ontvangen: 28 juni 2024. De aanvraag is geregistreerd onder zaaknummer Z2024-00001641.</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290055</text:span><text:line-break/><text:date style:data-style-name="dag" text:fixed="true" text:date-value="2024-07-03"/><text:line-break/><text:date style:data-style-name="jaar" text:fixed="true" text:date-value="2024-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0055</text:span><text:date style:data-style-name="nicedate" text:fixed="true" text:date-value="2024-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0055</text:span><text:date style:data-style-name="nicedate" text:fixed="true" text:date-value="2024-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641</meta:user-defined>
    <meta:user-defined meta:name="DCTERMS.abstract">Aanvraag omgevingsvergunning: Dollard 36, 9204CP Drachten, de bouw van een berging, ontvangen: 28 juni 2024, zaaknummer: Z2024-00001641</meta:user-defined>
    <dc:language>nl</dc:language>
    <meta:user-defined meta:name="OVERHEIDop.locatietype/OVERHEIDop.gebiedsmarkering">Vlak</meta:user-defined>
    <meta:user-defined meta:name="DC.title">Gemeente Smallingerland - aanvraag omgevingsvergunning - de bouw van een berging - Dollard 36, 9204CP Drachten</meta:user-defined>
    <meta:user-defined meta:name="DCTERMS.W3CDTF/DCTERMS.available">2024-07-03</meta:user-defined>
    <meta:user-defined meta:name="DCTERMS.W3CDTF/OVERHEIDop.jaargang">2024</meta:user-defined>
    <meta:user-defined meta:name="OVERHEIDop.publicationIssue">290055</meta:user-defined>
    <meta:user-defined meta:name="OVERHEIDop.GmbID/DC.identifier">gmb-2024-290055</meta:user-defined>
    <meta:user-defined meta:name="OVERHEIDop.versieInformatie"/>
  </office:meta>
</office:document-meta>
</file>