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nging beslistermijn omgevingsvergunning, het bouwen van een dakopbouw en het maken van woonruimte in de berging, Magelhaenlaan 125, 3526CC Utrecht,  GU-Z2024-0011453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Magelhaenlaan 125, 3526CC Utrecht</text:p>
            <text:p text:style-name="common-al">GU-Z2024-0011453</text:p>
            <text:p text:style-name="common-al">Toelichting: het bouwen van een dakopbouw en het maken van woonruimte in de berging</text:p>
            <text:p text:style-name="common-al">Besluit tot verlenging beslistermijn met 6 weken</text:p>
            <text:p text:style-name="last-al">Rechtsmiddel: geen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289446</text:span><text:line-break/><text:date style:data-style-name="dag" text:fixed="true" text:date-value="2024-07-03"/><text:line-break/><text:date style:data-style-name="jaar" text:fixed="true" text:date-value="2024-07-0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289446</text:span><text:date style:data-style-name="nicedate" text:fixed="true" text:date-value="2024-07-0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289446</text:span><text:date style:data-style-name="nicedate" text:fixed="true" text:date-value="2024-07-0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71/xml/MC-DRP-OmgevingsvergunningAfhandelin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bouwen</meta:user-defined>
    <meta:user-defined meta:name="OVERHEIDop.referentienummer">Rx.Mission zaak GU-Z2024-0011453</meta:user-defined>
    <meta:user-defined meta:name="DCTERMS.abstract">Verlenging beslistermijn omgevingsvergunning, het bouwen van een dakopbouw en het maken van woonruimte in de berging, Magelhaenlaan 125, 3526CC Utrecht,  GU-Z2024-0011453</meta:user-defined>
    <dc:language>nl</dc:language>
    <meta:user-defined meta:name="OVERHEIDop.locatietype/OVERHEIDop.gebiedsmarkering">Vlak</meta:user-defined>
    <meta:user-defined meta:name="DC.title">Verlenging beslistermijn omgevingsvergunning, het bouwen van een dakopbouw en het maken van woonruimte in de berging, Magelhaenlaan 125, 3526CC Utrecht,  GU-Z2024-0011453</meta:user-defined>
    <meta:user-defined meta:name="DCTERMS.W3CDTF/DCTERMS.available">2024-07-03</meta:user-defined>
    <meta:user-defined meta:name="DCTERMS.W3CDTF/OVERHEIDop.jaargang">2024</meta:user-defined>
    <meta:user-defined meta:name="OVERHEIDop.publicationIssue">289446</meta:user-defined>
    <meta:user-defined meta:name="OVERHEIDop.GmbID/DC.identifier">gmb-2024-289446</meta:user-defined>
    <meta:user-defined meta:name="OVERHEIDop.versieInformatie"/>
  </office:meta>
</office:document-meta>
</file>