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EN VAN EEN MESTSILO, MONOVERGISTER EN EEN TECHNISCHE RUIMTE, TJONGERVALLEI 8 B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mestsilo, monovergister en een technische ruimte op het perceel Tjongervallei 8B, 8413 CS Oudehorne (27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9284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28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9284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0270</meta:user-defined>
    <dc:language>nl</dc:language>
    <meta:user-defined meta:name="OVERHEIDop.locatietype/OVERHEIDop.gebiedsmarkering">Punt</meta:user-defined>
    <meta:user-defined meta:name="DC.title">AANVRAAG OMGEVINGSVERGUNNING, PLAATEN VAN EEN MESTSILO, MONOVERGISTER EN EEN TECHNISCHE RUIMTE, TJONGERVALLEI 8 B OUDEHORNE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9284</meta:user-defined>
    <meta:user-defined meta:name="OVERHEIDop.GmbID/DC.identifier">gmb-2024-289284</meta:user-defined>
    <meta:user-defined meta:name="OVERHEIDop.versieInformatie"/>
  </office:meta>
</office:document-meta>
</file>