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Oostpoort kavel 1F, 0392-2024-0090877, bouw van 100 DAEB woningen en 32 parkeerplaatsen, ontvangen op 01-07-2024</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89173</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9173</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9173</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090877</meta:user-defined>
    <meta:user-defined meta:name="DCTERMS.abstract">bouw van 100 DAEB woningen en 32 p.p</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Oostpoort kavel 1F, 0392-2024-0090877, bouw van 100 DAEB woningen en 32 parkeerplaatsen, ontvangen op 01-07-2024</meta:user-defined>
    <meta:user-defined meta:name="DCTERMS.W3CDTF/DCTERMS.available">2024-07-03</meta:user-defined>
    <meta:user-defined meta:name="DCTERMS.W3CDTF/OVERHEIDop.jaargang">2024</meta:user-defined>
    <meta:user-defined meta:name="OVERHEIDop.publicationIssue">289173</meta:user-defined>
    <meta:user-defined meta:name="OVERHEIDop.GmbID/DC.identifier">gmb-2024-289173</meta:user-defined>
    <meta:user-defined meta:name="OVERHEIDop.versieInformatie"/>
  </office:meta>
</office:document-meta>
</file>