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Torenstraat 29 het realiseren van een inrit aan Torenstraat 29, 4901 EG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Torenstraat 29, 4901 EG Oosterhout,</text:span> Torenstraat 29 het realiseren van een inrit (1049331 ontvangen 30-06-2024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049331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289122</text:span><text:line-break/><text:date style:data-style-name="dag" text:fixed="true" text:date-value="2024-07-11"/><text:line-break/><text:date style:data-style-name="jaar" text:fixed="true" text:date-value="2024-07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9122</text:span><text:date style:data-style-name="nicedate" text:fixed="true" text:date-value="2024-07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9122</text:span><text:date style:data-style-name="nicedate" text:fixed="true" text:date-value="2024-07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2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1049331</meta:user-defined>
    <dc:language>nl</dc:language>
    <meta:user-defined meta:name="OVERHEIDop.locatietype/OVERHEIDop.gebiedsmarkering">Punt</meta:user-defined>
    <meta:user-defined meta:name="DC.title">Aanvraag vergunning voor Torenstraat 29 het realiseren van een inrit aan Torenstraat 29, 4901 EG Oosterhout</meta:user-defined>
    <meta:user-defined meta:name="DCTERMS.W3CDTF/DCTERMS.available">2024-07-11</meta:user-defined>
    <meta:user-defined meta:name="DCTERMS.W3CDTF/OVERHEIDop.jaargang">2024</meta:user-defined>
    <meta:user-defined meta:name="OVERHEIDop.publicationIssue">289122</meta:user-defined>
    <meta:user-defined meta:name="OVERHEIDop.GmbID/DC.identifier">gmb-2024-289122</meta:user-defined>
    <meta:user-defined meta:name="OVERHEIDop.versieInformatie"/>
  </office:meta>
</office:document-meta>
</file>