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Gaasperdamstraat 24, 1507 JW Zaandam - het bouwen van een aanbouw (WMO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3026620 - het bouwen van een aanbouw (WMO) op de locatie Gaasperdamstraat 24, 1507 JW Zaandam</text:p>
            <text:p text:style-name="common-al">Aanvraag ontvangen: 15-12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889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89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89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3026620</meta:user-defined>
    <dc:language>nl</dc:language>
    <meta:user-defined meta:name="OVERHEIDop.locatietype/OVERHEIDop.gebiedsmarkering">Punt</meta:user-defined>
    <meta:user-defined meta:name="DC.title">Aanvraag omgevingsvergunning - Gaasperdamstraat 24, 1507 JW Zaandam - het bouwen van een aanbouw (WMO)</meta:user-defined>
    <meta:user-defined meta:name="DCTERMS.W3CDTF/DCTERMS.available">2024-01-02</meta:user-defined>
    <meta:user-defined meta:name="DCTERMS.W3CDTF/OVERHEIDop.jaargang">2024</meta:user-defined>
    <meta:user-defined meta:name="OVERHEIDop.publicationIssue">2889</meta:user-defined>
    <meta:user-defined meta:name="OVERHEIDop.GmbID/DC.identifier">gmb-2024-2889</meta:user-defined>
    <meta:user-defined meta:name="OVERHEIDop.versieInformatie"/>
  </office:meta>
</office:document-meta>
</file>