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Klettersteeg 0 achter nrs. 2 t/m 6 Achterveld, het bouwen van een woning met bijgebouw.</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4W00716.</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28 juni 2024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288401</text:span><text:line-break/><text:date style:data-style-name="dag" text:fixed="true" text:date-value="2024-07-03"/><text:line-break/><text:date style:data-style-name="jaar" text:fixed="true" text:date-value="2024-07-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8401</text:span><text:date style:data-style-name="nicedate" text:fixed="true" text:date-value="2024-07-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8401</text:span><text:date style:data-style-name="nicedate" text:fixed="true" text:date-value="2024-07-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1/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Klettersteeg 0 achter nrs. 2 t/m 6 Achterveld, het bouwen van een woning met bijgebouw.</meta:user-defined>
    <meta:user-defined meta:name="DCTERMS.W3CDTF/DCTERMS.available">2024-07-03</meta:user-defined>
    <meta:user-defined meta:name="DCTERMS.W3CDTF/OVERHEIDop.jaargang">2024</meta:user-defined>
    <meta:user-defined meta:name="OVERHEIDop.publicationIssue">288401</meta:user-defined>
    <meta:user-defined meta:name="OVERHEIDop.GmbID/DC.identifier">gmb-2024-288401</meta:user-defined>
    <meta:user-defined meta:name="OVERHEIDop.versieInformatie"/>
  </office:meta>
</office:document-meta>
</file>