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ning: bouwen van een fietsenberging, Simon van der Stelstraat 22 5642N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4-003051 </text:p>
            <text:p text:style-name="common-al"> Omschrijving: bouwen van een fietsenberg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Simon van der Stelstraat 22 5642NW Eindhoven</text:p>
              </text:list-item>
            </text:list>
            <text:p text:style-name="common-al"> Soort aanvraag: Binnenplanse omgevingsplanactiviteit </text:p>
            <text:p text:style-name="common-al"> Datum binnenkomst: 03-06-2024 </text:p>
            <text:p text:style-name="last-al"> Intrekken aanvraag omgevingsvergunning is uitsluitend ter kennisgeving en ligt niet ter inzage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87128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12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12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3051</meta:user-defined>
    <meta:user-defined meta:name="DCTERMS.abstract">bouwen van een fietsenberg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trokken omgevingsvergunnning: bouwen van een fietsenberging, Simon van der Stelstraat 22 5642NW Eindhoven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7128</meta:user-defined>
    <meta:user-defined meta:name="OVERHEIDop.GmbID/DC.identifier">gmb-2024-287128</meta:user-defined>
    <meta:user-defined meta:name="OVERHEIDop.versieInformatie"/>
  </office:meta>
</office:document-meta>
</file>