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uitbreiden van een vogelopvang met een tweetal kassen aan Warmoesweg 11 te Eric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melding op grond van het Activiteitenbesluit is ontvan­gen (datum van ontvangst is eerst genoemd):</text:p>
            <text:p text:style-name="common-al">
            <text:span text:style-name="nadrukvet">ERICA </text:span>
          </text:p>
            <text:p text:style-name="common-al">22 december 2023, <text:span text:style-name="nadrukvet">Warmoesweg 11</text:span>, het uitbreiden van een vogelopvang met een tweetal kassen (384088-2023)</text:p>
            <text:p text:style-name="last-al">U kunt geen bezwaar maken tegen dez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287091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091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091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4/xml/MC-DRP-Melding-Web-ZM.xml</meta:user-defined>
    <meta:user-defined meta:name="OVERHEID.Gemeente/DC.creator">Emmen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384088-2023</meta:user-defined>
    <dc:language>nl</dc:language>
    <meta:user-defined meta:name="OVERHEIDop.locatietype/OVERHEIDop.gebiedsmarkering">Adres</meta:user-defined>
    <meta:user-defined meta:name="DC.title">Melding voor het uitbreiden van een vogelopvang met een tweetal kassen aan Warmoesweg 11 te Erica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7091</meta:user-defined>
    <meta:user-defined meta:name="OVERHEIDop.GmbID/DC.identifier">gmb-2024-287091</meta:user-defined>
    <meta:user-defined meta:name="OVERHEIDop.versieInformatie"/>
  </office:meta>
</office:document-meta>
</file>