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Wiardi Beckmanstraat 2-H 1063T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llen van 1 houtopstand in de achtertuin van de woning op de locatie Wiardi Beckmanstraat 2-H</text:p>
            <text:p text:style-name="common-al">Zaakadres: Wiardi Beckmanstraat 2-H 1063TH Amsterdam</text:p>
            <text:p text:style-name="common-al">Datum ontvangst: 24-06-2024</text:p>
            <text:p text:style-name="common-al">Zaaknummer: Z2024-016371</text:p>
            <text:p text:style-name="common-al">DSO-nummer: 202406240082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676</text:span><text:line-break/><text:date style:data-style-name="dag" text:fixed="true" text:date-value="2024-07-02"/><text:line-break/><text:date style:data-style-name="jaar" text:fixed="true" text:date-value="2024-07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6676</text:span><text:date style:data-style-name="nicedate" text:fixed="true" text:date-value="2024-07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6676</text:span><text:date style:data-style-name="nicedate" text:fixed="true" text:date-value="2024-07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4-016371</meta:user-defined>
    <meta:user-defined meta:name="DCTERMS.abstract">vellen van 1 houtopstand in de achtertuin van de woning op de locatie Wiardi Beckmanstraat 2-H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Wiardi Beckmanstraat 2-H 1063TH Amsterdam</meta:user-defined>
    <meta:user-defined meta:name="DCTERMS.W3CDTF/DCTERMS.available">2024-07-02</meta:user-defined>
    <meta:user-defined meta:name="DCTERMS.W3CDTF/OVERHEIDop.jaargang">2024</meta:user-defined>
    <meta:user-defined meta:name="OVERHEIDop.publicationIssue">286676</meta:user-defined>
    <meta:user-defined meta:name="OVERHEIDop.GmbID/DC.identifier">gmb-2024-286676</meta:user-defined>
    <meta:user-defined meta:name="OVERHEIDop.versieInformatie"/>
  </office:meta>
</office:document-meta>
</file>