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an Speykstraat 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Van Speykstraat 121, 3014VG, realiseren van een nieuwe gefundeerde vloer (aanvraagdatum 19-06-2024, dossiernummer OMV.24.06.00255).</text:p>
            <text:p text:style-name="common-al"> 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86457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457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457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gevraagde omgevingsvergunning Van Speykstraat 121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6457</meta:user-defined>
    <meta:user-defined meta:name="OVERHEIDop.GmbID/DC.identifier">gmb-2024-286457</meta:user-defined>
    <meta:user-defined meta:name="OVERHEIDop.versieInformatie"/>
  </office:meta>
</office:document-meta>
</file>